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Text_20_body">
      <style:text-properties officeooo:rsid="000899fc" officeooo:paragraph-rsid="000899fc"/>
    </style:style>
    <style:style style:name="P2" style:family="paragraph" style:parent-style-name="Heading_20_1">
      <style:text-properties officeooo:rsid="000c90a9" officeooo:paragraph-rsid="000c90a9"/>
    </style:style>
    <style:style style:name="P3" style:family="paragraph" style:parent-style-name="Heading_20_2">
      <style:text-properties officeooo:rsid="000c90a9" officeooo:paragraph-rsid="000c90a9"/>
    </style:style>
    <style:style style:name="P4" style:family="paragraph" style:parent-style-name="Text_20_body">
      <style:text-properties officeooo:paragraph-rsid="0005ed4b"/>
    </style:style>
    <style:style style:name="P5" style:family="paragraph" style:parent-style-name="Text_20_body">
      <style:text-properties officeooo:rsid="000899fc" officeooo:paragraph-rsid="000899fc"/>
    </style:style>
    <style:style style:name="P6" style:family="paragraph" style:parent-style-name="Text_20_body">
      <style:text-properties officeooo:rsid="000c90a9" officeooo:paragraph-rsid="000c90a9"/>
    </style:style>
    <style:style style:name="T1" style:family="text">
      <style:text-properties officeooo:rsid="000899fc"/>
    </style:style>
    <style:style style:name="T2" style:family="text">
      <style:text-properties officeooo:rsid="000c90a9"/>
    </style:style>
    <style:style style:name="T3" style:family="text">
      <style:text-properties officeooo:rsid="0005ed4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2" text:outline-level="1">Homepagegenerator _minihome</text:h>
      <text:h text:style-name="Heading_20_2" text:outline-level="2">Makros in Libreoffice einbinden</text:h>
      <text:p text:style-name="P4"><text:span text:style-name="T3">1. </text:span><text:span text:style-name="T1">Die </text:span><text:span text:style-name="T2">LO-</text:span><text:span text:style-name="T1">Makro</text:span><text:span text:style-name="T2">s</text:span><text:span text:style-name="T1"> lieg</text:span><text:span text:style-name="T2">en</text:span><text:span text:style-name="T1"> im Dropbox-Ordner ~/Dropbox/config/libreoffice/4/user/basic</text:span></text:p>
      <text:p text:style-name="P1">2. Softlink auf dieses Verzeichnis setzen:</text:p>
      <text:p text:style-name="P1">ln -s <text:s/>~/Dropbox/config/libreoffice/4/user/basic ~/.config/libreoffice/4/user/basic</text:p>
      <text:p text:style-name="P1"/>
      <text:h text:style-name="Heading_20_2" text:outline-level="2">Extension ODT2XHTML installieren</text:h>
      <text:p text:style-name="P6">Vorher muss Libreoffice eine Java-RE kennen; das funktioniert automatisch, wenn man LO über die Repositories (angeblich nicht über snap) installiert.</text:p>
      <text:h text:style-name="P3" text:outline-level="2">Extension auf Button legen</text:h>
      <text:p text:style-name="P6">Dazu einen neuen Dialog generieren //Extras/Anpassen/Symbolleiste 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4T08:48:46.760814434</meta:creation-date>
    <meta:generator>LibreOffice/24.2.7.2$Linux_X86_64 LibreOffice_project/420$Build-2</meta:generator>
    <dc:date>2026-09-05T11:08:59.320814623</dc:date>
    <meta:editing-duration>PT4M54S</meta:editing-duration>
    <meta:editing-cycles>4</meta:editing-cycles>
    <dc:title>Homepagegenerator Minihome aktivieren</dc:title>
    <meta:keyword/>
    <dc:description>SELECTION=HTML und PDF ins Menü|HTML=1|PDF=1|PARSE_IT=0|STRICT=0|IS_NEW=0|MENU_ONLY=0|MENU_NO=0|MENU_ICON=|DESCR=|HINT=|LAYOUT=0|PAGE=0|</dc:description>
    <meta:print-date>2026-09-05T11:08:57.582736505</meta:print-date>
    <meta:printed-by>PDF-Dateien</meta:printed-by>
    <meta:document-statistic meta:table-count="0" meta:image-count="0" meta:object-count="0" meta:page-count="1" meta:paragraph-count="9" meta:word-count="57" meta:character-count="542" meta:non-whitespace-character-count="493"/>
  </office:meta>
</office:document-meta>
</file>