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paragraph-properties fo:text-align="center" style:justify-single-word="false"/>
      <style:text-properties officeooo:rsid="001696a0" officeooo:paragraph-rsid="001696a0"/>
    </style:style>
    <style:style style:name="P2" style:family="paragraph" style:parent-style-name="Preformatted_20_Text">
      <style:paragraph-properties fo:margin-top="0cm" fo:margin-bottom="0.499cm" style:contextual-spacing="false"/>
    </style:style>
    <style:style style:name="P3" style:family="paragraph" style:parent-style-name="Preformatted_20_Text">
      <style:paragraph-properties fo:margin-top="0cm" fo:margin-bottom="0.499cm" style:contextual-spacing="false"/>
      <style:text-properties officeooo:paragraph-rsid="001b5dad"/>
    </style:style>
    <style:style style:name="P4" style:family="paragraph" style:parent-style-name="Text_20_body">
      <style:text-properties officeooo:paragraph-rsid="001b5dad"/>
    </style:style>
    <style:style style:name="P5" style:family="paragraph" style:parent-style-name="Text_20_body">
      <style:text-properties officeooo:rsid="001b5dad" officeooo:paragraph-rsid="001b5dad"/>
    </style:style>
    <style:style style:name="P6" style:family="paragraph" style:parent-style-name="Text_20_body" style:list-style-name="L1"/>
    <style:style style:name="T1" style:family="text">
      <style:text-properties officeooo:rsid="001696a0"/>
    </style:style>
    <style:style style:name="T2" style:family="text">
      <style:text-properties style:font-name="Liberation Mono"/>
    </style:style>
    <style:style style:name="T3" style:family="text">
      <style:text-properties style:font-name="Liberation Mono" fo:font-weight="bold"/>
    </style:style>
    <style:style style:name="T4" style:family="text">
      <style:text-properties fo:font-weight="bold"/>
    </style:style>
    <style:style style:name="T5" style:family="text">
      <style:text-properties officeooo:rsid="001b5da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<text:span text:style-name="T1">Android APK: </text:span>Copy directory via SSH</text:h>
      <text:p text:style-name="P5">Eine App, die automatisch Daten an einen SSH Server schickt. Man hinterlegt die zu kopierenden Daten in ein Verzeichnis (z.B: Download) und startet die App. <text:span text:style-name="T4">Die Übertragung startet automatisch</text:span>; gleichnamige Zieldateien werden überschrieben. Das Zielverzeichnis ist vorgegeben.</text:p>
      <text:p text:style-name="Text_20_body"/>
      <text:p text:style-name="Text_20_body">Die Einstellungen stehen in <text:a xlink:type="simple" xlink:href="../../../../../../tmp/app/src/main/java/local/sshcopy/Config.java" text:style-name="Internet_20_link" text:visited-style-name="Visited_20_Internet_20_Link">Config.java</text:a>:</text:p>
      <text:p text:style-name="P2">static final String SOURCE = "/storage/emulated/0/Download";<text:line-break/>static final String HOST = "dein-server.de";<text:line-break/>static final int PORT = 22;<text:line-break/>static final String USER = "dein-benutzer";<text:line-break/>static final String DESTINATION = "/zielverzeichnis";</text:p>
      <text:p text:style-name="Text_20_body">SSH-Schlüssel und geprüfte <text:span text:style-name="T2">known_hosts</text:span> einmalig übertragen — ersetze die lokalen Dateipfade:</text:p>
      <text:p text:style-name="P2">adb shell run-as local.sshcopy mkdir -p files<text:line-break/>adb shell run-as local.sshcopy sh -c '"cat &gt; files/<text:span text:style-name="T5">private_key</text:span>"' &lt; /pfad/zum/privaten_schluessel<text:line-break/>adb shell run-as local.sshcopy sh -c '"cat &gt; files/known_hosts"' &lt; /pfad/zu/known_hosts<text:line-break/>adb shell run-as local.sshcopy chmod 600 files/<text:span text:style-name="T5">private_key</text:span> files/known_hosts</text:p>
      <text:p text:style-name="Text_20_body">Der Schlüssel muss <text:span text:style-name="T4">ohne Passphrase</text:span> sein. Öffne anschließend <text:span text:style-name="T4">SSH Copy</text:span> und erlaube den Dateizugriff. </text:p>
      <text:h text:style-name="Heading_20_3" text:outline-level="3">Private/Public key</text:h>
      <text:p text:style-name="P5">Auf dem Entwicklungr-PC erzeugen und auf das Smartphone übertragen</text:p>
      <text:p text:style-name="Text_20_body">The key file is your <text:span text:style-name="T4">SSH private key</text:span>, used instead of a password to log into the server.</text:p>
      <text:p text:style-name="Text_20_body">An SSH key pair has two files:</text:p>
      <text:list text:style-name="L1">
        <text:list-item>
          <text:p text:style-name="P6"><text:span text:style-name="T4">Private key</text:span>, such as <text:span text:style-name="T2">id_ed25519</text:span>: stays secret. This app stores it under the filename <text:span text:style-name="T2">z</text:span>.</text:p>
        </text:list-item>
        <text:list-item>
          <text:p text:style-name="P6"><text:span text:style-name="T4">Public key</text:span>, such as <text:span text:style-name="T2">id_ed25519.pub</text:span>: goes into the server user’s <text:span text:style-name="T2">~/.ssh/authorized_keys</text:span>.</text:p>
        </text:list-item>
      </text:list>
      <text:p text:style-name="Text_20_body">If you don’t have one, create a dedicated pair on your computer:</text:p>
      <text:p text:style-name="P2">ssh-keygen -t ed25519 -f ~/.ssh/android_copy</text:p>
      <text:p text:style-name="Text_20_body">Press Enter when asked for a passphrase—the current app requires an unencrypted key. Then authorize it on your server:</text:p>
      <text:p text:style-name="P2">ssh-copy-id -i ~/.ssh/android_copy.pub <text:a xlink:type="simple" xlink:href="mailto:your-user@your-server" text:style-name="Internet_20_link" text:visited-style-name="Visited_20_Internet_20_Link">your-user@your-server</text:a></text:p>
      <text:p text:style-name="Text_20_body">The app’s key file is then <text:span text:style-name="T3">~/.ssh/android_copy</text:span>, without <text:span text:style-name="T2">.pub</text:span>. Don’t paste its contents here.</text:p>
      <text:h text:style-name="Heading_20_3" text:outline-level="3"><text:soft-page-break/>App starten</text:h>
      <text:p text:style-name="Text_20_body">Öffne auf deinem Smartphone die App <text:span text:style-name="T4">„SSH Copy“</text:span>. Erlaube beim ersten Start den Dateizugriff und kehre zur App zurück. Die Übertragung startet automatisch.</text:p>
      <text:p text:style-name="Text_20_body">Alternativ vom verbundenen Computer:</text:p>
      <text:p text:style-name="P2">adb shell am start -n local.sshcopy/.MainActivity</text:p>
      <text:p text:style-name="Text_20_body">Falls sie noch nicht installiert ist:</text:p>
      <text:p text:style-name="P2">adb install -r "/home/roland/Dokumente/ChatGPT/Android akp/SSHCopy.apk"</text:p>
      <text:p text:style-name="Text_20_body">Für eine erfolgreiche Übertragung müssen Servereinstellungen, SSH-Schlüssel und <text:span text:style-name="T2">known_hosts</text:span> eingerichtet sein.</text:p>
      <text:p text:style-name="P3"/>
      <text:h text:style-name="Heading_20_4" text:outline-level="4">Build and upload</text:h>
      <text:p text:style-name="P3">cd "/home/roland/Dokumente/ChatGPT/Android akp"<text:line-break/>./build-apk.sh<text:line-break/>adb install -r SSHCopy.apk</text:p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font-name-asian="Noto Serif CJK SC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officeooo:rsid="001696a0" officeooo:paragraph-rsid="001696a0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bookmark-start text:name="PageNumWizard_FOOTER_Default Page Style1"/><text:page-number text:select-page="current">2</text:page-number><text:bookmark-end text:name="PageNumWizard_FOOTER_Default Page Style1"/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9-14T20:09:47.559525281</dc:date>
    <meta:editing-duration>PT16M8S</meta:editing-duration>
    <meta:editing-cycles>7</meta:editing-cycles>
    <meta:generator>LibreOffice/24.2.7.2$Linux_X86_64 LibreOffice_project/420$Build-2</meta:generator>
    <meta:keyword/>
    <meta:print-date>2026-09-14T20:09:45.894239244</meta:print-date>
    <meta:printed-by>PDF-Dateien</meta:printed-by>
    <dc:title>Android APK: Copy directory via SSH</dc:title>
    <meta:initial-creator>kner</meta:initial-creator>
    <dc:description>SELECTION=HTML und PDF ins Menü|HTML=1|PDF=1|PARSE_IT=0|STRICT=0|IS_NEW=0|MENU_ONLY=0|MENU_NO=0|MENU_ICON=|DESCR=|HINT=copy a directory without subdirectories to an external ssh server|LAYOUT=1|PAGE=0|</dc:description>
    <meta:document-statistic meta:table-count="0" meta:image-count="0" meta:object-count="0" meta:page-count="2" meta:paragraph-count="28" meta:word-count="327" meta:character-count="2409" meta:non-whitespace-character-count="2111"/>
  </office:meta>
</office:document-meta>
</file>