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field="urn:openoffice:names:experimental:ooo-ms-interop:xmlns:field:1.0" xmlns:formx="urn:openoffice:names:experimental:ooxml-odf-interop:xmlns:form:1.0" xmlns:chart="urn:oasis:names:tc:opendocument:xmlns:chart:1.0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office:version="1.4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style:writing-mode="lr-tb"/>
    </style:style>
    <style:style style:name="P2" style:family="paragraph" style:parent-style-name="Text_20_body">
      <style:paragraph-properties style:writing-mode="lr-tb"/>
    </style:style>
    <style:style style:name="P3" style:family="paragraph" style:parent-style-name="Text_20_body" style:list-style-name="L1">
      <style:paragraph-properties fo:margin-top="0cm" fo:margin-bottom="0cm" style:contextual-spacing="false" style:writing-mode="lr-tb"/>
    </style:style>
    <style:style style:name="P4" style:family="paragraph" style:parent-style-name="Text_20_body" style:list-style-name="L1">
      <style:paragraph-properties fo:margin-left="0cm" fo:margin-right="0cm" fo:margin-top="0cm" fo:margin-bottom="0cm" style:contextual-spacing="false" fo:text-indent="0cm" style:auto-text-indent="false" style:writing-mode="lr-tb"/>
    </style:style>
    <style:style style:name="P5" style:family="paragraph" style:parent-style-name="Text_20_body" style:list-style-name="L1">
      <style:paragraph-properties style:writing-mode="lr-tb"/>
    </style:style>
    <style:style style:name="P6" style:family="paragraph" style:parent-style-name="Heading_20_3">
      <style:paragraph-properties style:writing-mode="lr-tb"/>
    </style:style>
    <style:style style:name="P7" style:family="paragraph" style:parent-style-name="Preformatted_20_Text">
      <style:paragraph-properties style:writing-mode="lr-tb"/>
    </style:style>
    <style:style style:name="P8" style:family="paragraph" style:parent-style-name="Heading_20_3" style:list-style-name="">
      <style:paragraph-properties style:writing-mode="lr-tb"/>
    </style:style>
    <style:style style:name="P9" style:family="paragraph" style:parent-style-name="Heading_20_3">
      <style:paragraph-properties fo:break-before="page" style:writing-mode="lr-tb"/>
    </style:style>
    <style:style style:name="P10" style:family="paragraph" style:parent-style-name="Preformatted_20_Text">
      <style:paragraph-properties fo:margin-top="0cm" fo:margin-bottom="0.499cm" style:contextual-spacing="false" style:writing-mode="lr-tb"/>
    </style:style>
    <style:style style:name="P11" style:family="paragraph" style:parent-style-name="Quotations">
      <style:paragraph-properties style:writing-mode="lr-tb"/>
    </style:style>
    <style:style style:name="T1" style:family="text">
      <style:text-properties officeooo:rsid="001964ca"/>
    </style:style>
    <style:style style:name="T2" style:family="text">
      <style:text-properties fo:font-weight="bold"/>
    </style:style>
    <style:style style:name="T3" style:family="text">
      <style:text-properties style:font-name="Liberation Mono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Install Android toolchain</text:h>
      <text:p text:style-name="P2"/>
      <text:p text:style-name="P2"><text:span text:style-name="T1">ChatGPT</text:span> installed a <text:span text:style-name="Strong_20_Emphasis">command-line Android toolchain</text:span>, without Android Studio:</text:p>
      <text:list text:style-name="L1">
        <text:list-item>
          <text:p text:style-name="P3"><text:span text:style-name="Strong_20_Emphasis">Java:</text:span> Used your existing <text:span text:style-name="Strong_20_Emphasis">OpenJDK 17</text:span>. The default Java 21 installation lacked the compiler needed by Gradle.</text:p>
        </text:list-item>
        <text:list-item>
          <text:p text:style-name="P4"><text:span text:style-name="Strong_20_Emphasis">Gradle 8.11.1:</text:span> Downloaded and extracted into the project’s <text:span text:style-name="Source_20_Text">.tooling/gradle-8.11.1</text:span>.</text:p>
        </text:list-item>
        <text:list-item>
          <text:p text:style-name="P4"><text:span text:style-name="Strong_20_Emphasis">Android SDK command-line tools:</text:span> Downloaded Google’s Linux ZIP and used its <text:span text:style-name="Source_20_Text">sdkmanager</text:span> to install:</text:p>
          <text:list>
            <text:list-item>
              <text:p text:style-name="P3">SDK Platform <text:span text:style-name="Strong_20_Emphasis">35</text:span></text:p>
            </text:list-item>
            <text:list-item>
              <text:p text:style-name="P3">Build-Tools <text:span text:style-name="Strong_20_Emphasis">35.0.0</text:span></text:p>
            </text:list-item>
            <text:list-item>
              <text:p text:style-name="P3">Platform-Tools, including ADB</text:p>
            </text:list-item>
          </text:list>
        </text:list-item>
        <text:list-item>
          <text:p text:style-name="P4"><text:span text:style-name="Strong_20_Emphasis">SDK location:</text:span> Initially used <text:span text:style-name="Source_20_Text">/tmp/sshcopy-android-sdk</text:span>. After that directory disappeared, I reinstalled the SDK permanently inside the project at <text:span text:style-name="Source_20_Text">.tooling/android-sdk</text:span>.</text:p>
        </text:list-item>
        <text:list-item>
          <text:p text:style-name="P3"><text:span text:style-name="Strong_20_Emphasis">Project configuration:</text:span> Updated [local.properties](/home/roland/Dokumente/ChatGPT/Android akp/local.properties) to point to the permanent SDK.</text:p>
        </text:list-item>
        <text:list-item>
          <text:p text:style-name="P4"><text:span text:style-name="Strong_20_Emphasis">Build script:</text:span> Created [build-apk.sh](/home/roland/Dokumente/ChatGPT/Android akp/build-apk.sh) to configure Java, SDK and cache paths, build the debug APK, run lint, and copy the result to <text:span text:style-name="Source_20_Text">SSHCopy.apk</text:span>.</text:p>
        </text:list-item>
        <text:list-item>
          <text:p text:style-name="P3"><text:span text:style-name="Strong_20_Emphasis">Dependencies:</text:span> Gradle downloaded Android Gradle Plugin <text:span text:style-name="Strong_20_Emphasis">8.9.1</text:span>, <text:span text:style-name="Strong_20_Emphasis">JSch</text:span> for SSH/SFTP, and <text:span text:style-name="Strong_20_Emphasis">Bouncy Castle</text:span> for cryptography.</text:p>
        </text:list-item>
        <text:list-item>
          <text:p text:style-name="P5"><text:span text:style-name="Strong_20_Emphasis">Verification:</text:span> Built the APK, ran lint and file-selection tests, and verified the APK signature.</text:p>
        </text:list-item>
      </text:list>
      <text:p text:style-name="P2"/>
      <text:h text:style-name="P6" text:outline-level="3">Build-apk.sh</text:h>
      <text:p text:style-name="P7">#!/usr/bin/env bash</text:p>
      <text:p text:style-name="P7">set -euo pipefail</text:p>
      <text:p text:style-name="P7">cd "$(dirname "$0")"</text:p>
      <text:p text:style-name="P7">export JAVA_HOME="${JAVA_HOME:-/usr/lib/jvm/java-17-openjdk-amd64}"</text:p>
      <text:p text:style-name="P7">export ANDROID_HOME="$PWD/.tooling/android-sdk"</text:p>
      <text:p text:style-name="P7">if [[ ! -f "$ANDROID_HOME/platforms/android-35/android.jar" ]]; then</text:p>
      <text:p text:style-name="P7"><text:s text:c="4"/>echo "Android SDK platform 35 is missing from $ANDROID_HOME" &gt;&amp;2</text:p>
      <text:p text:style-name="P7"><text:s text:c="4"/>exit 1</text:p>
      <text:p text:style-name="P7">fi</text:p>
      <text:p text:style-name="P7">export GRADLE_USER_HOME="$PWD/.tooling/gradle-home"</text:p>
      <text:p text:style-name="P7">export ANDROID_USER_HOME="$PWD/.tooling/android-user"</text:p>
      <text:p text:style-name="P7">.tooling/gradle-8.11.1/bin/gradle --no-daemon :app:assembleDebug :app:lintDebug</text:p>
      <text:p text:style-name="P7">cp app/build/outputs/apk/debug/app-debug.apk SSHCopy.apk</text:p>
      <text:p text:style-name="P7"/>
      <text:p text:style-name="P7"/>
      <text:h text:style-name="P8" text:outline-level="3"/>
      <text:h text:style-name="P9" text:outline-level="3">how to install the android dev toolchain on ubuntu 24.04 without android studio</text:h>
      <text:p text:style-name="P2">You can install <text:span text:style-name="T2">just Java and the Android SDK command-line tools</text:span>. These steps assume Ubuntu 24.04 on an Intel/AMD PC.</text:p>
      <text:p text:style-name="P2"><text:span text:style-name="T2">1. Install Java and utilities</text:span></text:p>
      <text:p text:style-name="P10">sudo apt update<text:line-break/>sudo apt install openjdk-21-jdk unzip</text:p>
      <text:p text:style-name="P2"><text:span text:style-name="T2">2. Download the command-line tools</text:span></text:p>
      <text:p text:style-name="P2">On the <text:a xlink:type="simple" xlink:href="https://developer.android.com/studio#command-line-tools-only" text:style-name="Internet_20_link" text:visited-style-name="Visited_20_Internet_20_Link">Android downloads page</text:a>, find <text:span text:style-name="T2">Command line tools only</text:span> and download the <text:span text:style-name="T2">Linux ZIP</text:span>.</text:p>
      <text:p text:style-name="P2">For a fresh installation, run these commands, replacing <text:span text:style-name="T3">YOUR_VERSION</text:span> with the downloaded filename’s version:</text:p>
      <text:p text:style-name="P10">mkdir -p "$HOME/Android/Sdk/cmdline-tools"<text:line-break/>unzip "$HOME/Downloads/commandlinetools-linux-YOUR_VERSION_latest.zip" \<text:line-break/> <text:s/>-d "$HOME/Android/Sdk/cmdline-tools"<text:line-break/><text:line-break/>mv "$HOME/Android/Sdk/cmdline-tools/cmdline-tools" \<text:line-break/> <text:s text:c="2"/>"$HOME/Android/Sdk/cmdline-tools/latest"</text:p>
      <text:p text:style-name="P2">The resulting executable must be at:</text:p>
      <text:p text:style-name="P10">~/Android/Sdk/cmdline-tools/latest/bin/sdkmanager</text:p>
      <text:p text:style-name="P2">Google currently marks <text:span text:style-name="T3">sdkmanager</text:span> deprecated in favor of the newer Android CLI, but still documents this standalone SDK installation method. <text:a xlink:type="simple" xlink:href="https://developer.android.com/tools/sdkmanager" text:style-name="Internet_20_link" text:visited-style-name="Visited_20_Internet_20_Link">Official instructions</text:a></text:p>
      <text:p text:style-name="P2"><text:span text:style-name="T2">3. Configure your shell</text:span></text:p>
      <text:p text:style-name="P2">Add these lines to <text:span text:style-name="T3">~/.bashrc</text:span>. Remove the Snap-based <text:span text:style-name="T3">JAVA_HOME</text:span> from my previous answer if you added it.</text:p>
      <text:p text:style-name="P10">export JAVA_HOME="/usr/lib/jvm/java-21-openjdk-amd64"<text:line-break/>export ANDROID_HOME="$HOME/Android/Sdk"<text:line-break/>export PATH="$JAVA_HOME/bin:$ANDROID_HOME/platform-tools:$ANDROID_HOME/cmdline-tools/latest/bin:$ANDROID_HOME/emulator:$PATH"</text:p>
      <text:p text:style-name="P2">Then reload:</text:p>
      <text:p text:style-name="P10">source ~/.bashrc<text:line-break/>java -version<text:line-break/>sdkmanager --version</text:p>
      <text:p text:style-name="P2"><text:span text:style-name="T2">4. Install SDK packages and accept licenses</text:span></text:p>
      <text:p text:style-name="P2">This example installs API 36. Change the platform and build-tools versions to match your project:</text:p>
      <text:p text:style-name="P10">sdkmanager --licenses<text:line-break/>sdkmanager "platform-tools" "platforms;android-36" "build-tools;36.0.0"</text:p>
      <text:p text:style-name="P2">Review and accept the license prompts. To see other available versions:</text:p>
      <text:p text:style-name="P10">sdkmanager --list</text:p>
      <text:p text:style-name="P2"><text:soft-page-break/><text:span text:style-name="T2">5. Enable USB debugging for a phone</text:span></text:p>
      <text:p text:style-name="P10">sudo apt install android-sdk-platform-tools-common<text:line-break/>sudo usermod -aG plugdev "$USER"</text:p>
      <text:p text:style-name="P2">Log out and back in. Enable <text:span text:style-name="T2">USB debugging</text:span> in the phone’s Developer options, connect it, and accept the authorization prompt.</text:p>
      <text:p text:style-name="P10">adb devices</text:p>
      <text:p text:style-name="P2">It should show your phone with status <text:span text:style-name="T3">device</text:span>. <text:a xlink:type="simple" xlink:href="https://developer.android.com/studio/run/device" text:style-name="Internet_20_link" text:visited-style-name="Visited_20_Internet_20_Link">USB setup documentation</text:a></text:p>
      <text:p text:style-name="P2"><text:span text:style-name="T2">6. Build an existing project</text:span></text:p>
      <text:p text:style-name="P2">From the project directory:</text:p>
      <text:p text:style-name="P10">./gradlew assembleDebug<text:line-break/>./gradlew installDebug</text:p>
      <text:p text:style-name="P2">Use the project’s Gradle wrapper. Its Gradle/Android plugin versions determine the required Java version; older projects may need JDK 17 instead of 21. <text:a xlink:type="simple" xlink:href="https://developer.android.com/build/jdks" text:style-name="Internet_20_link" text:visited-style-name="Visited_20_Internet_20_Link">Java requirements</text:a></text:p>
      <text:p text:style-name="P2">You now have the SDK, compiler/build tools, and ADB without Android Studio.</text:p>
      <text:p text:style-name="P11">how to create a debug version of an apk</text:p>
      <text:p text:style-name="P11">I’ll check the command-line build instructions for a debug APK.</text:p>
      <text:p text:style-name="P11">Searched the web for <text:span text:style-name="T3">https://developer.android.com/build/building-cmdline</text:span></text:p>
      <text:p text:style-name="P2">If you have the <text:span text:style-name="T2">Android project’s source code</text:span>, run this from its root directory—the folder containing <text:span text:style-name="T3">gradlew</text:span>:</text:p>
      <text:p text:style-name="P10">./gradlew assembleDebug</text:p>
      <text:p text:style-name="P2">If you get “Permission denied”:</text:p>
      <text:p text:style-name="P10">chmod +x gradlew<text:line-break/>./gradlew assembleDebug</text:p>
      <text:p text:style-name="P2">For a standard project with an <text:span text:style-name="T3">app</text:span> module, the APK appears at:</text:p>
      <text:p text:style-name="P10">app/build/outputs/apk/debug/app-debug.apk</text:p>
      <text:p text:style-name="P2">It’s automatically signed with a debug key and supports debugging. No manual signing is needed. <text:a xlink:type="simple" xlink:href="https://developer.android.com/build/building-cmdline#DebugMode" text:style-name="Internet_20_link" text:visited-style-name="Visited_20_Internet_20_Link">Official build instructions</text:a></text:p>
      <text:p text:style-name="P2">To install it on a connected phone with USB debugging enabled:</text:p>
      <text:p text:style-name="P10">adb install -r app/build/outputs/apk/debug/app-debug.apk</text:p>
      <text:p text:style-name="P2">Or build and install in one step:</text:p>
      <text:p text:style-name="P10">./gradlew installDebug</text:p>
      <text:p text:style-name="P2"><text:soft-page-break/>If you mean <text:span text:style-name="T2">you only have an existing APK, without the source project</text:span>, that requires a different process; these commands rebuild from source.</text:p>
      <text:p text:style-name="P2"/>
    </office:text>
  </office:body>
</office:document-content>
</file>

<file path=styles.xml><?xml version="1.0" encoding="utf-8"?>
<office:document-styles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field="urn:openoffice:names:experimental:ooo-ms-interop:xmlns:field:1.0" xmlns:chart="urn:oasis:names:tc:opendocument:xmlns:chart:1.0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office:version="1.4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1" style:font-size-complex="12pt" style:language-complex="hi" style:country-complex="IN" loext:font-optical-sizing="auto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1" style:font-size-complex="12pt" style:language-complex="hi" style:country-complex="IN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14T20:12:34.431314975</meta:creation-date>
    <dc:date>2026-09-14T20:27:18.384491832</dc:date>
    <meta:editing-duration>PT3M37S</meta:editing-duration>
    <meta:editing-cycles>2</meta:editing-cycles>
    <meta:generator>LibreOffice/26.8.0.3$Linux_X86_64 LibreOffice_project/bce0998afefdbc355585ca324285661a2170ba77</meta:generator>
    <dc:title>Android App Entwicklung (bash Command Line)</dc:title>
    <meta:keyword/>
    <dc:description>SELECTION=HTML und PDF ins Menü|HTML=1|PDF=1|PARSE_IT=0|STRICT=0|IS_NEW=0|MENU_ONLY=0|MENU_NO=0|MENU_ICON=|DESCR=|HINT=chatGPT Protokoll|LAYOUT=0|PAGE=0|</dc:description>
    <meta:print-date>2026-09-14T20:27:17.174483044</meta:print-date>
    <meta:printed-by>PDF files</meta:printed-by>
    <meta:document-statistic meta:table-count="0" meta:image-count="0" meta:object-count="0" meta:page-count="4" meta:paragraph-count="73" meta:word-count="630" meta:character-count="5065" meta:non-whitespace-character-count="4510"/>
  </office:meta>
</office:document-meta>
</file>