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Tabelle1" style:family="table">
      <style:table-properties style:width="9.687cm" table:align="left"/>
    </style:style>
    <style:style style:name="Tabelle1.A" style:family="table-column">
      <style:table-column-properties style:column-width="3.515cm"/>
    </style:style>
    <style:style style:name="Tabelle1.B" style:family="table-column">
      <style:table-column-properties style:column-width="6.172cm"/>
    </style:style>
    <style:style style:name="Tabelle1.A1" style:family="table-cell">
      <style:table-cell-properties style:vertical-align="middle" fo:padding="0.049cm" fo:border="none"/>
    </style:style>
    <style:style style:name="P1" style:family="paragraph" style:parent-style-name="Contents_20_1">
      <style:paragraph-properties>
        <style:tab-stops>
          <style:tab-stop style:position="16.999cm" style:type="right" style:leader-style="dotted" style:leader-text="."/>
        </style:tab-stops>
      </style:paragraph-properties>
    </style:style>
    <style:style style:name="P2" style:family="paragraph" style:parent-style-name="Preformatted_20_Text">
      <style:paragraph-properties fo:margin-left="0cm" fo:margin-right="0cm" fo:text-indent="0cm" style:auto-text-indent="false"/>
    </style:style>
    <style:style style:name="P3" style:family="paragraph" style:parent-style-name="Preformatted_20_Text">
      <style:paragraph-properties fo:margin-left="0cm" fo:margin-right="0cm" fo:margin-top="0cm" fo:margin-bottom="0.499cm" style:contextual-spacing="false" fo:text-indent="0cm" style:auto-text-indent="false"/>
    </style:style>
    <style:style style:name="P4" style:family="paragraph" style:parent-style-name="Preformatted_20_Text">
      <style:paragraph-properties fo:margin-top="0cm" fo:margin-bottom="0.499cm" style:contextual-spacing="false"/>
    </style:style>
    <style:style style:name="P5" style:family="paragraph" style:parent-style-name="Standard">
      <style:paragraph-properties fo:margin-left="0cm" fo:margin-right="0cm" fo:text-indent="0cm" style:auto-text-indent="false"/>
    </style:style>
    <style:style style:name="P6" style:family="paragraph" style:parent-style-name="Text_20_body">
      <style:paragraph-properties fo:margin-left="0cm" fo:margin-right="0cm" fo:text-indent="0cm" style:auto-text-indent="false"/>
    </style:style>
    <style:style style:name="P7" style:family="paragraph" style:parent-style-name="Text_20_body" style:list-style-name="L1"/>
    <style:style style:name="P8" style:family="paragraph" style:parent-style-name="Text_20_body">
      <style:paragraph-properties fo:margin-top="0cm" fo:margin-bottom="0cm" style:contextual-spacing="false"/>
    </style:style>
    <style:style style:name="P9" style:family="paragraph" style:parent-style-name="Text_20_body" style:list-style-name="L2"/>
    <style:style style:name="P10" style:family="paragraph" style:parent-style-name="Text_20_body">
      <style:paragraph-properties fo:margin-left="0cm" fo:margin-right="0cm" fo:orphans="1" fo:text-indent="0cm" style:auto-text-indent="false"/>
    </style:style>
    <style:style style:name="T1" style:family="text">
      <style:text-properties officeooo:rsid="000a9fdf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office:forms form:automatic-focus="false" form:apply-design-mode="false">
        <form:form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style-name="Heading_20_1" text:outline-level="1"><text:bookmark-start text:name="__RefHeading___Toc130_1371909763"/><text:span text:style-name="T1">W</text:span>ie funktioniert php <text:span text:style-name="T1">T</text:span>ypisierung<text:bookmark-end text:name="__RefHeading___Toc130_1371909763"/></text:h>
      <text:table-of-content text:style-name="Sect1" text:protected="true" text:name="Inhaltsverzeichnis1">
        <text:table-of-content-source text:outline-level="1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Inhaltsverzeichnis1_Head" text:protected="true">
            <text:p text:style-name="Contents_20_Heading">Inhaltsverzeichnis</text:p>
          </text:index-title>
          <text:p text:style-name="P1"><text:a xlink:type="simple" xlink:href="#__RefHeading___Toc130_1371909763" text:style-name="Index_20_Link" text:visited-style-name="Index_20_Link">wie funktioniert php typisierung<text:tab/>1</text:a></text:p>
          <text:p text:style-name="P1"><text:a xlink:type="simple" xlink:href="#__RefHeading___Toc132_1371909763" text:style-name="Index_20_Link" text:visited-style-name="Index_20_Link">1. Die grundlegenden PHP-Typen<text:tab/>1</text:a></text:p>
          <text:p text:style-name="P1"><text:a xlink:type="simple" xlink:href="#__RefHeading___Toc134_1371909763" text:style-name="Index_20_Link" text:visited-style-name="Index_20_Link">2. Typisierung bei Funktionen<text:tab/>2</text:a></text:p>
          <text:p text:style-name="P1"><text:a xlink:type="simple" xlink:href="#__RefHeading___Toc136_1371909763" text:style-name="Index_20_Link" text:visited-style-name="Index_20_Link">3. declare(strict_types=1)<text:tab/>2</text:a></text:p>
          <text:p text:style-name="P1"><text:a xlink:type="simple" xlink:href="#__RefHeading___Toc138_1371909763" text:style-name="Index_20_Link" text:visited-style-name="Index_20_Link">4. Rückgabetypen<text:tab/>3</text:a></text:p>
          <text:p text:style-name="P1"><text:a xlink:type="simple" xlink:href="#__RefHeading___Toc140_1371909763" text:style-name="Index_20_Link" text:visited-style-name="Index_20_Link">5. void<text:tab/>3</text:a></text:p>
          <text:p text:style-name="P1"><text:a xlink:type="simple" xlink:href="#__RefHeading___Toc142_1371909763" text:style-name="Index_20_Link" text:visited-style-name="Index_20_Link">6. Nullable Types<text:tab/>4</text:a></text:p>
          <text:p text:style-name="P1"><text:a xlink:type="simple" xlink:href="#__RefHeading___Toc144_1371909763" text:style-name="Index_20_Link" text:visited-style-name="Index_20_Link">7. Union Types<text:tab/>5</text:a></text:p>
          <text:p text:style-name="P1"><text:a xlink:type="simple" xlink:href="#__RefHeading___Toc146_1371909763" text:style-name="Index_20_Link" text:visited-style-name="Index_20_Link">8. Union Types mit Logik<text:tab/>6</text:a></text:p>
          <text:p text:style-name="P1"><text:a xlink:type="simple" xlink:href="#__RefHeading___Toc148_1371909763" text:style-name="Index_20_Link" text:visited-style-name="Index_20_Link">9. mixed<text:tab/>6</text:a></text:p>
          <text:p text:style-name="P1"><text:a xlink:type="simple" xlink:href="#__RefHeading___Toc150_1371909763" text:style-name="Index_20_Link" text:visited-style-name="Index_20_Link">10. Arrays typisieren<text:tab/>7</text:a></text:p>
          <text:p text:style-name="P1"><text:a xlink:type="simple" xlink:href="#__RefHeading___Toc152_1371909763" text:style-name="Index_20_Link" text:visited-style-name="Index_20_Link">11. Klassen als Typen<text:tab/>8</text:a></text:p>
          <text:p text:style-name="P1"><text:a xlink:type="simple" xlink:href="#__RefHeading___Toc154_1371909763" text:style-name="Index_20_Link" text:visited-style-name="Index_20_Link">12. Interfaces<text:tab/>9</text:a></text:p>
          <text:p text:style-name="P1"><text:a xlink:type="simple" xlink:href="#__RefHeading___Toc156_1371909763" text:style-name="Index_20_Link" text:visited-style-name="Index_20_Link">13. Warum Interfaces so wichtig sind<text:tab/>10</text:a></text:p>
          <text:p text:style-name="P1"><text:a xlink:type="simple" xlink:href="#__RefHeading___Toc158_1371909763" text:style-name="Index_20_Link" text:visited-style-name="Index_20_Link">14. Intersection Types<text:tab/>10</text:a></text:p>
          <text:p text:style-name="P1"><text:a xlink:type="simple" xlink:href="#__RefHeading___Toc160_1371909763" text:style-name="Index_20_Link" text:visited-style-name="Index_20_Link">15. Union vs. Intersection<text:tab/>12</text:a></text:p>
          <text:p text:style-name="P1"><text:a xlink:type="simple" xlink:href="#__RefHeading___Toc162_1371909763" text:style-name="Index_20_Link" text:visited-style-name="Index_20_Link">16. never<text:tab/>12</text:a></text:p>
          <text:p text:style-name="P1"><text:a xlink:type="simple" xlink:href="#__RefHeading___Toc164_1371909763" text:style-name="Index_20_Link" text:visited-style-name="Index_20_Link">17. object<text:tab/>14</text:a></text:p>
          <text:p text:style-name="P1"><text:a xlink:type="simple" xlink:href="#__RefHeading___Toc166_1371909763" text:style-name="Index_20_Link" text:visited-style-name="Index_20_Link">18. self, parent und static<text:tab/>14</text:a></text:p>
          <text:p text:style-name="P1"><text:a xlink:type="simple" xlink:href="#__RefHeading___Toc168_1371909763" text:style-name="Index_20_Link" text:visited-style-name="Index_20_Link">19. Properties typisieren<text:tab/>15</text:a></text:p>
          <text:p text:style-name="P1"><text:a xlink:type="simple" xlink:href="#__RefHeading___Toc170_1371909763" text:style-name="Index_20_Link" text:visited-style-name="Index_20_Link">20. Konstruktoren typisieren<text:tab/>15</text:a></text:p>
          <text:p text:style-name="P1"><text:a xlink:type="simple" xlink:href="#__RefHeading___Toc172_1371909763" text:style-name="Index_20_Link" text:visited-style-name="Index_20_Link">21. readonly<text:tab/>15</text:a></text:p>
          <text:p text:style-name="P1"><text:a xlink:type="simple" xlink:href="#__RefHeading___Toc174_1371909763" text:style-name="Index_20_Link" text:visited-style-name="Index_20_Link">22. Eine realistischere Anwendung<text:tab/>16</text:a></text:p>
          <text:p text:style-name="P1"><text:a xlink:type="simple" xlink:href="#__RefHeading___Toc176_1371909763" text:style-name="Index_20_Link" text:visited-style-name="Index_20_Link">23. Ein Beispiel mit Union + Interface<text:tab/>17</text:a></text:p>
          <text:p text:style-name="P1"><text:a xlink:type="simple" xlink:href="#__RefHeading___Toc178_1371909763" text:style-name="Index_20_Link" text:visited-style-name="Index_20_Link">24. Typisierung als „Vertrag“<text:tab/>17</text:a></text:p>
          <text:p text:style-name="P1"><text:a xlink:type="simple" xlink:href="#__RefHeading___Toc180_1371909763" text:style-name="Index_20_Link" text:visited-style-name="Index_20_Link">25. Die wichtigsten Typen auf einen Blick<text:tab/>18</text:a></text:p>
          <text:p text:style-name="P1"><text:a xlink:type="simple" xlink:href="#__RefHeading___Toc182_1371909763" text:style-name="Index_20_Link" text:visited-style-name="Index_20_Link">26. Was du dir als Anfänger merken solltest<text:tab/>19</text:a></text:p>
        </text:index-body>
      </text:table-of-content>
      <text:p text:style-name="Quotations"><text:span text:style-name="Strong_20_Emphasis"/></text:p>
      <text:h text:style-name="Heading_20_1" text:outline-level="1"><text:bookmark-start text:name="__RefHeading___Toc132_1371909763"/>1. Die grundlegenden PHP-Typen<text:bookmark-end text:name="__RefHeading___Toc132_1371909763"/></text:h>
      <text:p text:style-name="Text_20_body">Die wichtigsten Typen sind:</text:p>
      <text:p text:style-name="P2"><text:bookmark text:name="code-block-viewer Kopie 12"/><text:span text:style-name="Source_20_Text">string</text:span></text:p>
      <text:p text:style-name="Preformatted_20_Text"><text:span text:style-name="Source_20_Text">int</text:span></text:p>
      <text:p text:style-name="Preformatted_20_Text"><text:span text:style-name="Source_20_Text">float</text:span></text:p>
      <text:p text:style-name="Preformatted_20_Text"><text:span text:style-name="Source_20_Text">bool</text:span></text:p>
      <text:p text:style-name="Preformatted_20_Text"><text:span text:style-name="Source_20_Text">array</text:span></text:p>
      <text:p text:style-name="Preformatted_20_Text"><text:span text:style-name="Source_20_Text">object</text:span></text:p>
      <text:p text:style-name="P4"><text:span text:style-name="Source_20_Text">null</text:span></text:p>
      <text:p text:style-name="P6">Beispiele:</text:p>
      <text:p text:style-name="P2"><text:bookmark text:name="code-block-viewer Kopie 13"/><text:span text:style-name="Source_20_Text">$name = "Anna"; <text:s text:c="6"/>// string</text:span></text:p>
      <text:p text:style-name="Preformatted_20_Text"><text:span text:style-name="Source_20_Text">$age = 25; <text:s text:c="11"/>// int</text:span></text:p>
      <text:p text:style-name="Preformatted_20_Text"><text:span text:style-name="Source_20_Text">$price = 19.99; <text:s text:c="6"/>// float</text:span></text:p>
      <text:p text:style-name="Preformatted_20_Text"><text:span text:style-name="Source_20_Text">$active = true; <text:s text:c="6"/>// bool</text:span></text:p>
      <text:p text:style-name="Preformatted_20_Text"><text:soft-page-break/><text:span text:style-name="Source_20_Text">$tags = ["php", "web"]; // array</text:span></text:p>
      <text:p text:style-name="Preformatted_20_Text"><text:span text:style-name="Source_20_Text">$user = new User(); <text:s text:c="2"/>// object</text:span></text:p>
      <text:p text:style-name="P4"><text:span text:style-name="Source_20_Text">$value = null; <text:s text:c="7"/>// null</text:span></text:p>
      <text:p text:style-name="P6">PHP ist dabei standardmäßig <text:span text:style-name="Strong_20_Emphasis">dynamisch typisiert</text:span>.</text:p>
      <text:p text:style-name="Text_20_body">Das bedeutet:</text:p>
      <text:p text:style-name="P2"><text:bookmark text:name="code-block-viewer Kopie 14"/><text:span text:style-name="Source_20_Text">$value = "Hallo";</text:span></text:p>
      <text:p text:style-name="Preformatted_20_Text"><text:span text:style-name="Source_20_Text">$value = 123;</text:span></text:p>
      <text:p text:style-name="P4"><text:span text:style-name="Source_20_Text">$value = true;</text:span></text:p>
      <text:p text:style-name="P6">Eine Variable kann also zu unterschiedlichen Zeitpunkten unterschiedliche Typen enthalten.</text:p>
      <text:p text:style-name="Horizontal_20_Line"/>
      <text:h text:style-name="Heading_20_1" text:outline-level="1"><text:bookmark-start text:name="__RefHeading___Toc134_1371909763"/>2. Typisierung bei Funktionen<text:bookmark-end text:name="__RefHeading___Toc134_1371909763"/></text:h>
      <text:p text:style-name="Text_20_body">Hier wird Typisierung besonders interessant.</text:p>
      <text:p text:style-name="P2"><text:bookmark text:name="code-block-viewer Kopie 15"/><text:span text:style-name="Source_20_Text">function add(int $a, int $b): int</text:span></text:p>
      <text:p text:style-name="Preformatted_20_Text"><text:span text:style-name="Source_20_Text">{</text:span></text:p>
      <text:p text:style-name="Preformatted_20_Text"><text:span text:style-name="Source_20_Text"><text:s text:c="4"/>return $a + $b;</text:span></text:p>
      <text:p text:style-name="P4"><text:span text:style-name="Source_20_Text">}</text:span></text:p>
      <text:p text:style-name="P6">Die Typen stehen hier an drei Stellen:</text:p>
      <text:p text:style-name="P2"><text:bookmark text:name="code-block-viewer Kopie 16"/><text:span text:style-name="Source_20_Text"><text:s text:c="7"/>int $a <text:s text:c="3"/>int $b</text:span></text:p>
      <text:p text:style-name="Preformatted_20_Text"><text:span text:style-name="Source_20_Text"><text:s text:c="10"/>↓ <text:s text:c="6"/>↓</text:span></text:p>
      <text:p text:style-name="Preformatted_20_Text"><text:span text:style-name="Source_20_Text">function add(int $a, int $b): int</text:span></text:p>
      <text:p text:style-name="Preformatted_20_Text"><text:span text:style-name="Source_20_Text"><text:s text:c="30"/>↑</text:span></text:p>
      <text:p text:style-name="P4"><text:span text:style-name="Source_20_Text"><text:s text:c="25"/>Rückgabetyp</text:span></text:p>
      <text:p text:style-name="P6">Also:</text:p>
      <text:list text:style-name="L2">
        <text:list-item>
          <text:p text:style-name="P9"><text:span text:style-name="Source_20_Text">$a</text:span> muss <text:span text:style-name="Source_20_Text">int</text:span> sein</text:p>
        </text:list-item>
        <text:list-item>
          <text:p text:style-name="P9"><text:span text:style-name="Source_20_Text">$b</text:span> muss <text:span text:style-name="Source_20_Text">int</text:span> sein</text:p>
        </text:list-item>
        <text:list-item>
          <text:p text:style-name="P9">die Funktion muss <text:span text:style-name="Source_20_Text">int</text:span> zurückgeben</text:p>
        </text:list-item>
      </text:list>
      <text:p text:style-name="Text_20_body">Beispiel:</text:p>
      <text:p text:style-name="P2"><text:bookmark text:name="code-block-viewer Kopie 17"/><text:span text:style-name="Source_20_Text">$result = add(10, 20);</text:span></text:p>
      <text:p text:style-name="Preformatted_20_Text"/>
      <text:p text:style-name="P4"><text:span text:style-name="Source_20_Text">echo $result; // 30</text:span></text:p>
      <text:p text:style-name="Horizontal_20_Line"/>
      <text:h text:style-name="Heading_20_1" text:outline-level="1"><text:bookmark-start text:name="__RefHeading___Toc136_1371909763"/>3. <text:span text:style-name="Source_20_Text">declare(strict_types=1)</text:span><text:bookmark-end text:name="__RefHeading___Toc136_1371909763"/></text:h>
      <text:p text:style-name="Text_20_body">Das solltest du unbedingt verstehen.</text:p>
      <text:p text:style-name="Text_20_body">Am Anfang einer PHP-Datei kannst du schreiben:</text:p>
      <text:p text:style-name="P2"><text:bookmark text:name="code-block-viewer Kopie 18"/><text:span text:style-name="Source_20_Text">&lt;?php</text:span></text:p>
      <text:p text:style-name="Preformatted_20_Text"/>
      <text:p text:style-name="P4"><text:span text:style-name="Source_20_Text">declare(strict_types=1);</text:span></text:p>
      <text:p text:style-name="P6"><text:soft-page-break/>Dann:</text:p>
      <text:p text:style-name="P2"><text:bookmark text:name="code-block-viewer Kopie 19"/><text:span text:style-name="Source_20_Text">function add(int $a, int $b): int</text:span></text:p>
      <text:p text:style-name="Preformatted_20_Text"><text:span text:style-name="Source_20_Text">{</text:span></text:p>
      <text:p text:style-name="Preformatted_20_Text"><text:span text:style-name="Source_20_Text"><text:s text:c="4"/>return $a + $b;</text:span></text:p>
      <text:p text:style-name="P4"><text:span text:style-name="Source_20_Text">}</text:span></text:p>
      <text:p text:style-name="P6">und:</text:p>
      <text:p text:style-name="P2"><text:bookmark text:name="code-block-viewer Kopie 20"/><text:span text:style-name="Source_20_Text">add(10, 20); <text:s text:c="5"/>// ✅</text:span></text:p>
      <text:p text:style-name="P4"><text:span text:style-name="Source_20_Text">add("10", 20); <text:s text:c="3"/>// ❌ TypeError</text:span></text:p>
      <text:p text:style-name="P6">Ohne <text:span text:style-name="Source_20_Text">strict_types</text:span> kann PHP bei bestimmten Funktionsaufrufen versuchen, Werte automatisch umzuwandeln.</text:p>
      <text:p text:style-name="Text_20_body">Mit:</text:p>
      <text:p text:style-name="P3"><text:bookmark text:name="code-block-viewer Kopie 21"/><text:span text:style-name="Source_20_Text">declare(strict_types=1);</text:span></text:p>
      <text:p text:style-name="P6">sagst du:</text:p>
      <text:p text:style-name="Quotations">Verwende die angegebenen Typen strikt.</text:p>
      <text:p text:style-name="Text_20_body"><text:span text:style-name="Strong_20_Emphasis">Für moderne PHP-Projekte ist </text:span><text:span text:style-name="Strong_20_Emphasis"><text:span text:style-name="Source_20_Text">strict_types=1</text:span></text:span><text:span text:style-name="Strong_20_Emphasis"> eine sehr gute Gewohnheit.</text:span></text:p>
      <text:p text:style-name="Horizontal_20_Line"/>
      <text:h text:style-name="Heading_20_1" text:outline-level="1"><text:bookmark-start text:name="__RefHeading___Toc138_1371909763"/>4. Rückgabetypen<text:bookmark-end text:name="__RefHeading___Toc138_1371909763"/></text:h>
      <text:p text:style-name="Text_20_body">Du kannst nicht nur Parameter, sondern auch den Rückgabewert typisieren.</text:p>
      <text:p text:style-name="P2"><text:bookmark text:name="code-block-viewer Kopie 22"/><text:span text:style-name="Source_20_Text">function getName(): string</text:span></text:p>
      <text:p text:style-name="Preformatted_20_Text"><text:span text:style-name="Source_20_Text">{</text:span></text:p>
      <text:p text:style-name="Preformatted_20_Text"><text:span text:style-name="Source_20_Text"><text:s text:c="4"/>return "Anna";</text:span></text:p>
      <text:p text:style-name="P4"><text:span text:style-name="Source_20_Text">}</text:span></text:p>
      <text:p text:style-name="P6">Das hier wäre falsch:</text:p>
      <text:p text:style-name="P2"><text:bookmark text:name="code-block-viewer Kopie 23"/><text:span text:style-name="Source_20_Text">function getName(): string</text:span></text:p>
      <text:p text:style-name="Preformatted_20_Text"><text:span text:style-name="Source_20_Text">{</text:span></text:p>
      <text:p text:style-name="Preformatted_20_Text"><text:span text:style-name="Source_20_Text"><text:s text:c="4"/>return 123;</text:span></text:p>
      <text:p text:style-name="P4"><text:span text:style-name="Source_20_Text">}</text:span></text:p>
      <text:p text:style-name="P6">Mit <text:span text:style-name="Source_20_Text">strict_types=1</text:span> führt das zu einem <text:span text:style-name="Source_20_Text">TypeError</text:span>.</text:p>
      <text:p text:style-name="Horizontal_20_Line"/>
      <text:h text:style-name="Heading_20_1" text:outline-level="1"><text:bookmark-start text:name="__RefHeading___Toc140_1371909763"/>5. <text:span text:style-name="Source_20_Text">void</text:span><text:bookmark-end text:name="__RefHeading___Toc140_1371909763"/></text:h>
      <text:p text:style-name="Text_20_body">Manchmal soll eine Funktion <text:span text:style-name="Strong_20_Emphasis">nichts zurückgeben</text:span>.</text:p>
      <text:p text:style-name="Text_20_body">Dafür gibt es <text:span text:style-name="Source_20_Text">void</text:span>.</text:p>
      <text:p text:style-name="P2"><text:bookmark text:name="code-block-viewer Kopie 24"/><text:span text:style-name="Source_20_Text">function sayHello(string $name): void</text:span></text:p>
      <text:p text:style-name="Preformatted_20_Text"><text:span text:style-name="Source_20_Text">{</text:span></text:p>
      <text:p text:style-name="Preformatted_20_Text"><text:span text:style-name="Source_20_Text"><text:s text:c="4"/>echo "Hallo $name";</text:span></text:p>
      <text:p text:style-name="P4"><text:span text:style-name="Source_20_Text">}</text:span></text:p>
      <text:p text:style-name="P6"><text:soft-page-break/>Die Funktion macht etwas, aber sie liefert keinen Wert zurück.</text:p>
      <text:p text:style-name="Text_20_body">Also:</text:p>
      <text:p text:style-name="P3"><text:bookmark text:name="code-block-viewer Kopie 25"/><text:span text:style-name="Source_20_Text">sayHello("Anna");</text:span></text:p>
      <text:p text:style-name="P6">ist sinnvoll.</text:p>
      <text:p text:style-name="Text_20_body">Aber:</text:p>
      <text:p text:style-name="P3"><text:bookmark text:name="code-block-viewer Kopie 26"/><text:span text:style-name="Source_20_Text">$result = sayHello("Anna");</text:span></text:p>
      <text:p text:style-name="P6"><text:span text:style-name="Source_20_Text">$result</text:span> enthält keinen sinnvollen Rückgabewert.</text:p>
      <text:p text:style-name="Text_20_body">Ein wichtiger Unterschied:</text:p>
      <text:p text:style-name="P2"><text:bookmark text:name="code-block-viewer Kopie 27"/><text:span text:style-name="Source_20_Text">function foo(): void</text:span></text:p>
      <text:p text:style-name="Preformatted_20_Text"><text:span text:style-name="Source_20_Text">{</text:span></text:p>
      <text:p text:style-name="Preformatted_20_Text"><text:span text:style-name="Source_20_Text"><text:s text:c="4"/>// kein return</text:span></text:p>
      <text:p text:style-name="P4"><text:span text:style-name="Source_20_Text">}</text:span></text:p>
      <text:p text:style-name="P6">ist etwas anderes als:</text:p>
      <text:p text:style-name="P2"><text:bookmark text:name="code-block-viewer Kopie 28"/><text:span text:style-name="Source_20_Text">function foo(): null</text:span></text:p>
      <text:p text:style-name="Preformatted_20_Text"><text:span text:style-name="Source_20_Text">{</text:span></text:p>
      <text:p text:style-name="Preformatted_20_Text"><text:span text:style-name="Source_20_Text"><text:s text:c="4"/>return null;</text:span></text:p>
      <text:p text:style-name="P4"><text:span text:style-name="Source_20_Text">}</text:span></text:p>
      <text:p text:style-name="P6"><text:span text:style-name="Source_20_Text">void</text:span> bedeutet:</text:p>
      <text:p text:style-name="Quotations">Diese Funktion gibt keinen Wert zurück.</text:p>
      <text:p text:style-name="Horizontal_20_Line"/>
      <text:h text:style-name="Heading_20_1" text:outline-level="1"><text:bookmark-start text:name="__RefHeading___Toc142_1371909763"/>6. Nullable Types<text:bookmark-end text:name="__RefHeading___Toc142_1371909763"/></text:h>
      <text:p text:style-name="Text_20_body">Was ist, wenn ein Wert entweder ein <text:span text:style-name="Source_20_Text">string</text:span> <text:span text:style-name="Strong_20_Emphasis">oder </text:span><text:span text:style-name="Strong_20_Emphasis"><text:span text:style-name="Source_20_Text">null</text:span></text:span> sein darf?</text:p>
      <text:p text:style-name="Text_20_body">Dafür gibt es:</text:p>
      <text:p text:style-name="P3"><text:bookmark text:name="code-block-viewer Kopie 29"/><text:span text:style-name="Source_20_Text">?string</text:span></text:p>
      <text:p text:style-name="P6">Beispiel:</text:p>
      <text:p text:style-name="P2"><text:bookmark text:name="code-block-viewer Kopie 30"/><text:span text:style-name="Source_20_Text">function getUserName(?int $userId): ?string</text:span></text:p>
      <text:p text:style-name="Preformatted_20_Text"><text:span text:style-name="Source_20_Text">{</text:span></text:p>
      <text:p text:style-name="Preformatted_20_Text"><text:span text:style-name="Source_20_Text"><text:s text:c="4"/>if ($userId === null) {</text:span></text:p>
      <text:p text:style-name="Preformatted_20_Text"><text:span text:style-name="Source_20_Text"><text:s text:c="8"/>return null;</text:span></text:p>
      <text:p text:style-name="Preformatted_20_Text"><text:span text:style-name="Source_20_Text"><text:s text:c="4"/>}</text:span></text:p>
      <text:p text:style-name="Preformatted_20_Text"/>
      <text:p text:style-name="Preformatted_20_Text"><text:span text:style-name="Source_20_Text"><text:s text:c="4"/>return "Anna";</text:span></text:p>
      <text:p text:style-name="P4"><text:span text:style-name="Source_20_Text">}</text:span></text:p>
      <text:p text:style-name="P6">Das bedeutet:</text:p>
      <text:p text:style-name="P2"><text:bookmark text:name="code-block-viewer Kopie 31"/><text:span text:style-name="Source_20_Text">?string</text:span></text:p>
      <text:p text:style-name="Preformatted_20_Text"><text:span text:style-name="Source_20_Text"><text:s text:c="3"/>↓</text:span></text:p>
      <text:p text:style-name="P4"><text:span text:style-name="Source_20_Text">string oder null</text:span></text:p>
      <text:p text:style-name="P6"><text:soft-page-break/>Dasselbe könnte man auch mit einem Union Type schreiben:</text:p>
      <text:p text:style-name="P3"><text:bookmark text:name="code-block-viewer Kopie 32"/><text:span text:style-name="Source_20_Text">string|null</text:span></text:p>
      <text:p text:style-name="P6"><text:span text:style-name="Source_20_Text">?string</text:span> ist im Grunde die Kurzschreibweise dafür.</text:p>
      <text:p text:style-name="Horizontal_20_Line"/>
      <text:h text:style-name="Heading_20_1" text:outline-level="1"><text:bookmark-start text:name="__RefHeading___Toc144_1371909763"/>7. Union Types<text:bookmark-end text:name="__RefHeading___Toc144_1371909763"/></text:h>
      <text:p text:style-name="Text_20_body">Jetzt kommen wir zu einem wichtigen fortgeschrittenen Konzept.</text:p>
      <text:p text:style-name="Text_20_body">Ein <text:span text:style-name="Strong_20_Emphasis">Union Type</text:span> bedeutet:</text:p>
      <text:p text:style-name="Quotations">Ein Wert darf Typ A <text:span text:style-name="Strong_20_Emphasis">oder</text:span> Typ B sein.</text:p>
      <text:p text:style-name="Text_20_body">Beispiel:</text:p>
      <text:p text:style-name="P2"><text:bookmark text:name="code-block-viewer Kopie 33"/><text:span text:style-name="Source_20_Text">function printId(int|string $id): void</text:span></text:p>
      <text:p text:style-name="Preformatted_20_Text"><text:span text:style-name="Source_20_Text">{</text:span></text:p>
      <text:p text:style-name="Preformatted_20_Text"><text:span text:style-name="Source_20_Text"><text:s text:c="4"/>echo $id;</text:span></text:p>
      <text:p text:style-name="P4"><text:span text:style-name="Source_20_Text">}</text:span></text:p>
      <text:p text:style-name="P6">Jetzt sind beide erlaubt:</text:p>
      <text:p text:style-name="P2"><text:bookmark text:name="code-block-viewer Kopie 34"/><text:span text:style-name="Source_20_Text">printId(123);</text:span></text:p>
      <text:p text:style-name="P4"><text:span text:style-name="Source_20_Text">printId("ABC-123");</text:span></text:p>
      <text:p text:style-name="P6">Aber:</text:p>
      <text:p text:style-name="P3"><text:bookmark text:name="code-block-viewer Kopie 35"/><text:span text:style-name="Source_20_Text">printId(true); // ❌</text:span></text:p>
      <text:p text:style-name="P6">Denn <text:span text:style-name="Source_20_Text">bool</text:span> gehört nicht zur Union.</text:p>
      <text:p text:style-name="Text_20_body">Du kannst auch mehrere Typen kombinieren:</text:p>
      <text:p text:style-name="P2"><text:bookmark text:name="code-block-viewer Kopie 36"/><text:span text:style-name="Source_20_Text">function process(int|string|float $value): void</text:span></text:p>
      <text:p text:style-name="Preformatted_20_Text"><text:span text:style-name="Source_20_Text">{</text:span></text:p>
      <text:p text:style-name="Preformatted_20_Text"><text:span text:style-name="Source_20_Text"><text:s text:c="4"/>// ...</text:span></text:p>
      <text:p text:style-name="P4"><text:span text:style-name="Source_20_Text">}</text:span></text:p>
      <text:p text:style-name="P6">Das bedeutet:</text:p>
      <text:p text:style-name="P2"><text:bookmark text:name="code-block-viewer Kopie 37"/><text:span text:style-name="Source_20_Text">int</text:span></text:p>
      <text:p text:style-name="Preformatted_20_Text"><text:span text:style-name="Source_20_Text">oder</text:span></text:p>
      <text:p text:style-name="Preformatted_20_Text"><text:span text:style-name="Source_20_Text">string</text:span></text:p>
      <text:p text:style-name="Preformatted_20_Text"><text:span text:style-name="Source_20_Text">oder</text:span></text:p>
      <text:p text:style-name="P4"><text:span text:style-name="Source_20_Text">float</text:span></text:p>
      <text:p text:style-name="Horizontal_20_Line"/>
      <text:h text:style-name="Heading_20_1" text:outline-level="1"><text:bookmark-start text:name="__RefHeading___Toc146_1371909763"/>8. Union Types mit Logik<text:bookmark-end text:name="__RefHeading___Toc146_1371909763"/></text:h>
      <text:p text:style-name="Text_20_body">Wenn eine Funktion mehrere Typen akzeptiert, musst du häufig unterscheiden, welchen Typ du tatsächlich bekommen hast.</text:p>
      <text:p text:style-name="Text_20_body">Dafür gibt es beispielsweise <text:span text:style-name="Source_20_Text">is_string()</text:span> und <text:span text:style-name="Source_20_Text">is_int()</text:span>:</text:p>
      <text:p text:style-name="P2"><text:bookmark text:name="code-block-viewer Kopie 38"/><text:soft-page-break/><text:span text:style-name="Source_20_Text">function formatValue(int|string $value): string</text:span></text:p>
      <text:p text:style-name="Preformatted_20_Text"><text:span text:style-name="Source_20_Text">{</text:span></text:p>
      <text:p text:style-name="Preformatted_20_Text"><text:span text:style-name="Source_20_Text"><text:s text:c="4"/>if (is_int($value)) {</text:span></text:p>
      <text:p text:style-name="Preformatted_20_Text"><text:span text:style-name="Source_20_Text"><text:s text:c="8"/>return "ID: " . $value;</text:span></text:p>
      <text:p text:style-name="Preformatted_20_Text"><text:span text:style-name="Source_20_Text"><text:s text:c="4"/>}</text:span></text:p>
      <text:p text:style-name="Preformatted_20_Text"/>
      <text:p text:style-name="Preformatted_20_Text"><text:span text:style-name="Source_20_Text"><text:s text:c="4"/>return "Name: " . $value;</text:span></text:p>
      <text:p text:style-name="P4"><text:span text:style-name="Source_20_Text">}</text:span></text:p>
      <text:p text:style-name="P6">Jetzt:</text:p>
      <text:p text:style-name="P2"><text:bookmark text:name="code-block-viewer Kopie 39"/><text:span text:style-name="Source_20_Text">echo formatValue(123);</text:span></text:p>
      <text:p text:style-name="Preformatted_20_Text"><text:span text:style-name="Source_20_Text">// ID: 123</text:span></text:p>
      <text:p text:style-name="Preformatted_20_Text"/>
      <text:p text:style-name="Preformatted_20_Text"><text:span text:style-name="Source_20_Text">echo formatValue("Anna");</text:span></text:p>
      <text:p text:style-name="P4"><text:span text:style-name="Source_20_Text">// Name: Anna</text:span></text:p>
      <text:p text:style-name="P6">Das nennt man <text:span text:style-name="Strong_20_Emphasis">Type Checking</text:span> bzw. <text:span text:style-name="Strong_20_Emphasis">Type Narrowing</text:span>.</text:p>
      <text:p text:style-name="Horizontal_20_Line"/>
      <text:h text:style-name="Heading_20_1" text:outline-level="1"><text:bookmark-start text:name="__RefHeading___Toc148_1371909763"/>9. <text:span text:style-name="Source_20_Text">mixed</text:span><text:bookmark-end text:name="__RefHeading___Toc148_1371909763"/></text:h>
      <text:p text:style-name="Text_20_body">Jetzt kommt ein sehr spezieller Typ:</text:p>
      <text:p text:style-name="P3"><text:bookmark text:name="code-block-viewer Kopie 40"/><text:span text:style-name="Source_20_Text">mixed</text:span></text:p>
      <text:p text:style-name="P6"><text:span text:style-name="Source_20_Text">mixed</text:span> bedeutet im Grunde:</text:p>
      <text:p text:style-name="Quotations">Dieser Wert kann praktisch jeden PHP-Typ haben.</text:p>
      <text:p text:style-name="Text_20_body">Beispiel:</text:p>
      <text:p text:style-name="P2"><text:bookmark text:name="code-block-viewer Kopie 41"/><text:span text:style-name="Source_20_Text">function dumpValue(mixed $value): void</text:span></text:p>
      <text:p text:style-name="Preformatted_20_Text"><text:span text:style-name="Source_20_Text">{</text:span></text:p>
      <text:p text:style-name="Preformatted_20_Text"><text:span text:style-name="Source_20_Text"><text:s text:c="4"/>var_dump($value);</text:span></text:p>
      <text:p text:style-name="P4"><text:span text:style-name="Source_20_Text">}</text:span></text:p>
      <text:p text:style-name="P6">Jetzt ist alles erlaubt:</text:p>
      <text:p text:style-name="P2"><text:bookmark text:name="code-block-viewer Kopie 42"/><text:span text:style-name="Source_20_Text">dumpValue("Hallo");</text:span></text:p>
      <text:p text:style-name="Preformatted_20_Text"><text:span text:style-name="Source_20_Text">dumpValue(123);</text:span></text:p>
      <text:p text:style-name="Preformatted_20_Text"><text:span text:style-name="Source_20_Text">dumpValue(12.5);</text:span></text:p>
      <text:p text:style-name="Preformatted_20_Text"><text:span text:style-name="Source_20_Text">dumpValue(true);</text:span></text:p>
      <text:p text:style-name="Preformatted_20_Text"><text:span text:style-name="Source_20_Text">dumpValue(["a", "b"]);</text:span></text:p>
      <text:p text:style-name="P4"><text:span text:style-name="Source_20_Text">dumpValue(null);</text:span></text:p>
      <text:p text:style-name="P6"><text:span text:style-name="Source_20_Text">mixed</text:span> entspricht konzeptionell ungefähr:</text:p>
      <text:p text:style-name="P3"><text:bookmark text:name="code-block-viewer Kopie 43"/><text:span text:style-name="Source_20_Text">int|string|float|bool|array|object|null|...</text:span></text:p>
      <text:p text:style-name="P6">Es ist also sehr flexibel.</text:p>
      <text:h text:style-name="Heading_20_3" text:outline-level="3">Aber Vorsicht</text:h>
      <text:p text:style-name="Text_20_body"><text:span text:style-name="Source_20_Text">mixed</text:span> sollte nicht einfach überall verwendet werden.</text:p>
      <text:p text:style-name="Text_20_body">Schlecht:</text:p>
      <text:p text:style-name="P2"><text:bookmark text:name="code-block-viewer Kopie 44"/><text:soft-page-break/><text:span text:style-name="Source_20_Text">function calculate(mixed $value): mixed</text:span></text:p>
      <text:p text:style-name="Preformatted_20_Text"><text:span text:style-name="Source_20_Text">{</text:span></text:p>
      <text:p text:style-name="Preformatted_20_Text"><text:span text:style-name="Source_20_Text"><text:s text:c="4"/>// ...</text:span></text:p>
      <text:p text:style-name="P4"><text:span text:style-name="Source_20_Text">}</text:span></text:p>
      <text:p text:style-name="P6">Hier weiß niemand mehr richtig, was die Funktion erwartet oder zurückgibt.</text:p>
      <text:p text:style-name="Text_20_body">Besser:</text:p>
      <text:p text:style-name="P2"><text:bookmark text:name="code-block-viewer Kopie 45"/><text:span text:style-name="Source_20_Text">function calculate(float $price, int $quantity): float</text:span></text:p>
      <text:p text:style-name="Preformatted_20_Text"><text:span text:style-name="Source_20_Text">{</text:span></text:p>
      <text:p text:style-name="Preformatted_20_Text"><text:span text:style-name="Source_20_Text"><text:s text:c="4"/>return $price * $quantity;</text:span></text:p>
      <text:p text:style-name="P4"><text:span text:style-name="Source_20_Text">}</text:span></text:p>
      <text:p text:style-name="P6"><text:span text:style-name="Strong_20_Emphasis">Je präziser deine Typen, desto besser.</text:span></text:p>
      <text:p text:style-name="Text_20_body"><text:span text:style-name="Source_20_Text">mixed</text:span> ist vor allem sinnvoll, wenn eine Funktion tatsächlich mit beliebigen Typen arbeiten soll.</text:p>
      <text:p text:style-name="Horizontal_20_Line"/>
      <text:h text:style-name="Heading_20_1" text:outline-level="1"><text:bookmark-start text:name="__RefHeading___Toc150_1371909763"/>10. Arrays typisieren<text:bookmark-end text:name="__RefHeading___Toc150_1371909763"/></text:h>
      <text:p text:style-name="Text_20_body">Hier gibt es eine Besonderheit.</text:p>
      <text:p text:style-name="Text_20_body">Du kannst schreiben:</text:p>
      <text:p text:style-name="P2"><text:bookmark text:name="code-block-viewer Kopie 46"/><text:span text:style-name="Source_20_Text">function getTags(): array</text:span></text:p>
      <text:p text:style-name="Preformatted_20_Text"><text:span text:style-name="Source_20_Text">{</text:span></text:p>
      <text:p text:style-name="Preformatted_20_Text"><text:span text:style-name="Source_20_Text"><text:s text:c="4"/>return ["php", "mysql", "html"];</text:span></text:p>
      <text:p text:style-name="P4"><text:span text:style-name="Source_20_Text">}</text:span></text:p>
      <text:p text:style-name="P6">Aber <text:span text:style-name="Source_20_Text">array</text:span> sagt nur:</text:p>
      <text:p text:style-name="Quotations">Ich bekomme irgendein Array.</text:p>
      <text:p text:style-name="Text_20_body">Nicht:</text:p>
      <text:p text:style-name="Quotations">Ich bekomme ein Array aus Strings.</text:p>
      <text:p text:style-name="Text_20_body">Dafür werden häufig <text:span text:style-name="Strong_20_Emphasis">PHPDoc-Typen</text:span> verwendet:</text:p>
      <text:p text:style-name="P2"><text:bookmark text:name="code-block-viewer Kopie 47"/><text:span text:style-name="Source_20_Text">/**</text:span></text:p>
      <text:p text:style-name="Preformatted_20_Text"><text:span text:style-name="Source_20_Text"><text:s/>* @return string[]</text:span></text:p>
      <text:p text:style-name="Preformatted_20_Text"><text:span text:style-name="Source_20_Text"><text:s/>*/</text:span></text:p>
      <text:p text:style-name="Preformatted_20_Text"><text:span text:style-name="Source_20_Text">function getTags(): array</text:span></text:p>
      <text:p text:style-name="Preformatted_20_Text"><text:span text:style-name="Source_20_Text">{</text:span></text:p>
      <text:p text:style-name="Preformatted_20_Text"><text:span text:style-name="Source_20_Text"><text:s text:c="4"/>return ["php", "mysql", "html"];</text:span></text:p>
      <text:p text:style-name="P4"><text:span text:style-name="Source_20_Text">}</text:span></text:p>
      <text:p text:style-name="P6">Damit können IDEs und statische Analysewerkzeuge verstehen:</text:p>
      <text:p text:style-name="P2"><text:bookmark text:name="code-block-viewer Kopie 48"/><text:span text:style-name="Source_20_Text">string[]</text:span></text:p>
      <text:p text:style-name="Preformatted_20_Text"><text:span text:style-name="Source_20_Text"><text:s/>↓</text:span></text:p>
      <text:p text:style-name="P4"><text:span text:style-name="Source_20_Text">Array mit Strings</text:span></text:p>
      <text:p text:style-name="P6">Man kann auch komplexere Formen beschreiben:</text:p>
      <text:p text:style-name="P2"><text:bookmark text:name="code-block-viewer Kopie 49"/><text:span text:style-name="Source_20_Text">/**</text:span></text:p>
      <text:p text:style-name="Preformatted_20_Text"><text:span text:style-name="Source_20_Text"><text:s/>* @param array&lt;string, int&gt; $scores</text:span></text:p>
      <text:p text:style-name="Preformatted_20_Text"><text:soft-page-break/><text:span text:style-name="Source_20_Text"><text:s/>*/</text:span></text:p>
      <text:p text:style-name="Preformatted_20_Text"><text:span text:style-name="Source_20_Text">function calculateScores(array $scores): int</text:span></text:p>
      <text:p text:style-name="Preformatted_20_Text"><text:span text:style-name="Source_20_Text">{</text:span></text:p>
      <text:p text:style-name="Preformatted_20_Text"><text:span text:style-name="Source_20_Text"><text:s text:c="4"/>return array_sum($scores);</text:span></text:p>
      <text:p text:style-name="P4"><text:span text:style-name="Source_20_Text">}</text:span></text:p>
      <text:p text:style-name="P6">Das bedeutet:</text:p>
      <text:p text:style-name="P2"><text:bookmark text:name="code-block-viewer Kopie 50"/><text:span text:style-name="Source_20_Text">Key <text:s text:c="2"/>→ string</text:span></text:p>
      <text:p text:style-name="P4"><text:span text:style-name="Source_20_Text">Value → int</text:span></text:p>
      <text:p text:style-name="P6">Zum Beispiel:</text:p>
      <text:p text:style-name="P2"><text:bookmark text:name="code-block-viewer Kopie 51"/><text:span text:style-name="Source_20_Text">$scores = [</text:span></text:p>
      <text:p text:style-name="Preformatted_20_Text"><text:span text:style-name="Source_20_Text"><text:s text:c="4"/>"Anna" =&gt; 90,</text:span></text:p>
      <text:p text:style-name="Preformatted_20_Text"><text:span text:style-name="Source_20_Text"><text:s text:c="4"/>"Max" =&gt; 80,</text:span></text:p>
      <text:p text:style-name="P4"><text:span text:style-name="Source_20_Text">];</text:span></text:p>
      <text:p text:style-name="Horizontal_20_Line"/>
      <text:h text:style-name="Heading_20_1" text:outline-level="1"><text:bookmark-start text:name="__RefHeading___Toc152_1371909763"/>11. Klassen als Typen<text:bookmark-end text:name="__RefHeading___Toc152_1371909763"/></text:h>
      <text:p text:style-name="Text_20_body">Jetzt wird Typisierung richtig mächtig.</text:p>
      <text:p text:style-name="Text_20_body">Angenommen:</text:p>
      <text:p text:style-name="P2"><text:bookmark text:name="code-block-viewer Kopie 52"/><text:span text:style-name="Source_20_Text">class User</text:span></text:p>
      <text:p text:style-name="Preformatted_20_Text"><text:span text:style-name="Source_20_Text">{</text:span></text:p>
      <text:p text:style-name="Preformatted_20_Text"><text:span text:style-name="Source_20_Text"><text:s text:c="4"/>public function __construct(</text:span></text:p>
      <text:p text:style-name="Preformatted_20_Text"><text:span text:style-name="Source_20_Text"><text:s text:c="8"/>public string $name</text:span></text:p>
      <text:p text:style-name="Preformatted_20_Text"><text:span text:style-name="Source_20_Text"><text:s text:c="4"/>) {}</text:span></text:p>
      <text:p text:style-name="P4"><text:span text:style-name="Source_20_Text">}</text:span></text:p>
      <text:p text:style-name="P6">Dann können wir schreiben:</text:p>
      <text:p text:style-name="P2"><text:bookmark text:name="code-block-viewer Kopie 53"/><text:span text:style-name="Source_20_Text">function greet(User $user): string</text:span></text:p>
      <text:p text:style-name="Preformatted_20_Text"><text:span text:style-name="Source_20_Text">{</text:span></text:p>
      <text:p text:style-name="Preformatted_20_Text"><text:span text:style-name="Source_20_Text"><text:s text:c="4"/>return "Hallo " . $user-&gt;name;</text:span></text:p>
      <text:p text:style-name="P4"><text:span text:style-name="Source_20_Text">}</text:span></text:p>
      <text:p text:style-name="P6">Jetzt erwartet die Funktion <text:span text:style-name="Strong_20_Emphasis">ein User-Objekt</text:span>.</text:p>
      <text:p text:style-name="P2"><text:bookmark text:name="code-block-viewer Kopie 54"/><text:span text:style-name="Source_20_Text">$user = new User("Anna");</text:span></text:p>
      <text:p text:style-name="Preformatted_20_Text"/>
      <text:p text:style-name="P4"><text:span text:style-name="Source_20_Text">echo greet($user);</text:span></text:p>
      <text:p text:style-name="P6">Aber:</text:p>
      <text:p text:style-name="P3"><text:bookmark text:name="code-block-viewer Kopie 55"/><text:span text:style-name="Source_20_Text">greet("Anna"); // ❌</text:span></text:p>
      <text:p text:style-name="P6">Das ist enorm nützlich, weil du damit ausdrücken kannst:</text:p>
      <text:p text:style-name="Quotations">Diese Funktion arbeitet ausschließlich mit <text:span text:style-name="Source_20_Text">User</text:span>-Objekten.</text:p>
      <text:p text:style-name="Horizontal_20_Line"/>
      <text:h text:style-name="Heading_20_1" text:outline-level="1"><text:bookmark-start text:name="__RefHeading___Toc154_1371909763"/><text:soft-page-break/>12. Interfaces<text:bookmark-end text:name="__RefHeading___Toc154_1371909763"/></text:h>
      <text:p text:style-name="Text_20_body">Jetzt kommen wir zu einem der wichtigsten Konzepte in objektorientiertem PHP.</text:p>
      <text:p text:style-name="Text_20_body">Ein Interface beschreibt einen <text:span text:style-name="Strong_20_Emphasis">Vertrag</text:span>.</text:p>
      <text:p text:style-name="Text_20_body">Beispiel:</text:p>
      <text:p text:style-name="P2"><text:bookmark text:name="code-block-viewer Kopie 56"/><text:span text:style-name="Source_20_Text">interface PaymentMethod</text:span></text:p>
      <text:p text:style-name="Preformatted_20_Text"><text:span text:style-name="Source_20_Text">{</text:span></text:p>
      <text:p text:style-name="Preformatted_20_Text"><text:span text:style-name="Source_20_Text"><text:s text:c="4"/>public function pay(float $amount): bool;</text:span></text:p>
      <text:p text:style-name="P4"><text:span text:style-name="Source_20_Text">}</text:span></text:p>
      <text:p text:style-name="P6">Das bedeutet:</text:p>
      <text:p text:style-name="Quotations">Jede Klasse, die <text:span text:style-name="Source_20_Text">PaymentMethod</text:span> implementiert, muss eine <text:span text:style-name="Source_20_Text">pay()</text:span>-Methode besitzen, die <text:span text:style-name="Source_20_Text">float</text:span> akzeptiert und <text:span text:style-name="Source_20_Text">bool</text:span> zurückgibt.</text:p>
      <text:p text:style-name="Text_20_body">Zum Beispiel:</text:p>
      <text:p text:style-name="P2"><text:bookmark text:name="code-block-viewer Kopie 57"/><text:span text:style-name="Source_20_Text">class CreditCardPayment implements PaymentMethod</text:span></text:p>
      <text:p text:style-name="Preformatted_20_Text"><text:span text:style-name="Source_20_Text">{</text:span></text:p>
      <text:p text:style-name="Preformatted_20_Text"><text:span text:style-name="Source_20_Text"><text:s text:c="4"/>public function pay(float $amount): bool</text:span></text:p>
      <text:p text:style-name="Preformatted_20_Text"><text:span text:style-name="Source_20_Text"><text:s text:c="4"/>{</text:span></text:p>
      <text:p text:style-name="Preformatted_20_Text"><text:span text:style-name="Source_20_Text"><text:s text:c="8"/>echo "Bezahle $amount € per Kreditkarte";</text:span></text:p>
      <text:p text:style-name="Preformatted_20_Text"/>
      <text:p text:style-name="Preformatted_20_Text"><text:span text:style-name="Source_20_Text"><text:s text:c="8"/>return true;</text:span></text:p>
      <text:p text:style-name="Preformatted_20_Text"><text:span text:style-name="Source_20_Text"><text:s text:c="4"/>}</text:span></text:p>
      <text:p text:style-name="P4"><text:span text:style-name="Source_20_Text">}</text:span></text:p>
      <text:p text:style-name="P6">Und:</text:p>
      <text:p text:style-name="P2"><text:bookmark text:name="code-block-viewer Kopie 58"/><text:span text:style-name="Source_20_Text">class PaypalPayment implements PaymentMethod</text:span></text:p>
      <text:p text:style-name="Preformatted_20_Text"><text:span text:style-name="Source_20_Text">{</text:span></text:p>
      <text:p text:style-name="Preformatted_20_Text"><text:span text:style-name="Source_20_Text"><text:s text:c="4"/>public function pay(float $amount): bool</text:span></text:p>
      <text:p text:style-name="Preformatted_20_Text"><text:span text:style-name="Source_20_Text"><text:s text:c="4"/>{</text:span></text:p>
      <text:p text:style-name="Preformatted_20_Text"><text:span text:style-name="Source_20_Text"><text:s text:c="8"/>echo "Bezahle $amount € mit PayPal";</text:span></text:p>
      <text:p text:style-name="Preformatted_20_Text"/>
      <text:p text:style-name="Preformatted_20_Text"><text:span text:style-name="Source_20_Text"><text:s text:c="8"/>return true;</text:span></text:p>
      <text:p text:style-name="Preformatted_20_Text"><text:span text:style-name="Source_20_Text"><text:s text:c="4"/>}</text:span></text:p>
      <text:p text:style-name="P4"><text:span text:style-name="Source_20_Text">}</text:span></text:p>
      <text:p text:style-name="P6">Jetzt kommt der interessante Teil:</text:p>
      <text:p text:style-name="P2"><text:bookmark text:name="code-block-viewer Kopie 59"/><text:span text:style-name="Source_20_Text">function checkout(PaymentMethod $payment): void</text:span></text:p>
      <text:p text:style-name="Preformatted_20_Text"><text:span text:style-name="Source_20_Text">{</text:span></text:p>
      <text:p text:style-name="Preformatted_20_Text"><text:span text:style-name="Source_20_Text"><text:s text:c="4"/>$payment-&gt;pay(100);</text:span></text:p>
      <text:p text:style-name="P4"><text:span text:style-name="Source_20_Text">}</text:span></text:p>
      <text:p text:style-name="P6">Du kannst jetzt beide Klassen übergeben:</text:p>
      <text:p text:style-name="P2"><text:bookmark text:name="code-block-viewer Kopie 60"/><text:span text:style-name="Source_20_Text">checkout(new CreditCardPayment());</text:span></text:p>
      <text:p text:style-name="P4"><text:span text:style-name="Source_20_Text">checkout(new PaypalPayment());</text:span></text:p>
      <text:p text:style-name="P6">Warum funktioniert das?</text:p>
      <text:p text:style-name="Text_20_body">Weil beide Klassen den Vertrag</text:p>
      <text:p text:style-name="P3"><text:bookmark text:name="code-block-viewer Kopie 61"/><text:span text:style-name="Source_20_Text">PaymentMethod</text:span></text:p>
      <text:p text:style-name="P6"><text:soft-page-break/>erfüllen.</text:p>
      <text:p text:style-name="Text_20_body">Das ist <text:span text:style-name="Strong_20_Emphasis">Polymorphie</text:span>.</text:p>
      <text:p text:style-name="Horizontal_20_Line"/>
      <text:h text:style-name="Heading_20_1" text:outline-level="1"><text:bookmark-start text:name="__RefHeading___Toc156_1371909763"/>13. Warum Interfaces so wichtig sind<text:bookmark-end text:name="__RefHeading___Toc156_1371909763"/></text:h>
      <text:p text:style-name="Text_20_body">Stell dir einen Online-Shop vor.</text:p>
      <text:p text:style-name="Text_20_body">Du möchtest nicht:</text:p>
      <text:p text:style-name="P3"><text:bookmark text:name="code-block-viewer Kopie 62"/><text:span text:style-name="Source_20_Text">function checkout(CreditCardPayment $payment)</text:span></text:p>
      <text:p text:style-name="P6">weil du dann nur Kreditkarte akzeptierst.</text:p>
      <text:p text:style-name="Text_20_body">Stattdessen:</text:p>
      <text:p text:style-name="P3"><text:bookmark text:name="code-block-viewer Kopie 63"/><text:span text:style-name="Source_20_Text">function checkout(PaymentMethod $payment)</text:span></text:p>
      <text:p text:style-name="P6">Damit ist der Code unabhängig von der konkreten Implementierung.</text:p>
      <text:p text:style-name="Text_20_body">Heute:</text:p>
      <text:p text:style-name="P3"><text:bookmark text:name="code-block-viewer Kopie 64"/><text:span text:style-name="Source_20_Text">CreditCardPayment</text:span></text:p>
      <text:p text:style-name="P6">Morgen:</text:p>
      <text:p text:style-name="P3"><text:bookmark text:name="code-block-viewer Kopie 65"/><text:span text:style-name="Source_20_Text">PaypalPayment</text:span></text:p>
      <text:p text:style-name="P6">Übermorgen:</text:p>
      <text:p text:style-name="P3"><text:bookmark text:name="code-block-viewer Kopie 66"/><text:span text:style-name="Source_20_Text">BitcoinPayment</text:span></text:p>
      <text:p text:style-name="P6">Solange die Klasse</text:p>
      <text:p text:style-name="P3"><text:bookmark text:name="code-block-viewer Kopie 67"/><text:span text:style-name="Source_20_Text">implements PaymentMethod</text:span></text:p>
      <text:p text:style-name="P6">verwendet, funktioniert sie.</text:p>
      <text:p text:style-name="Text_20_body">Das ist ein zentraler Bestandteil von <text:span text:style-name="Strong_20_Emphasis">Dependency Inversion</text:span> und generell sauberem OOP-Design.</text:p>
      <text:p text:style-name="Horizontal_20_Line"/>
      <text:h text:style-name="Heading_20_1" text:outline-level="1"><text:bookmark-start text:name="__RefHeading___Toc158_1371909763"/>14. Intersection Types<text:bookmark-end text:name="__RefHeading___Toc158_1371909763"/></text:h>
      <text:p text:style-name="Text_20_body">Jetzt wird es etwas fortgeschrittener.</text:p>
      <text:p text:style-name="Text_20_body">Ein Union Type bedeutet:</text:p>
      <text:p text:style-name="P3"><text:bookmark text:name="code-block-viewer Kopie 68"/><text:span text:style-name="Source_20_Text">A|B</text:span></text:p>
      <text:p text:style-name="P6">also:</text:p>
      <text:p text:style-name="Quotations">A <text:span text:style-name="Strong_20_Emphasis">oder</text:span> B</text:p>
      <text:p text:style-name="Text_20_body">Ein Intersection Type bedeutet:</text:p>
      <text:p text:style-name="P3"><text:bookmark text:name="code-block-viewer Kopie 69"/><text:soft-page-break/><text:span text:style-name="Source_20_Text">A&amp;B</text:span></text:p>
      <text:p text:style-name="P6">also:</text:p>
      <text:p text:style-name="Quotations">A <text:span text:style-name="Strong_20_Emphasis">und</text:span> B</text:p>
      <text:p text:style-name="Text_20_body">Beispiel:</text:p>
      <text:p text:style-name="P2"><text:bookmark text:name="code-block-viewer Kopie 70"/><text:span text:style-name="Source_20_Text">interface Loggable</text:span></text:p>
      <text:p text:style-name="Preformatted_20_Text"><text:span text:style-name="Source_20_Text">{</text:span></text:p>
      <text:p text:style-name="Preformatted_20_Text"><text:span text:style-name="Source_20_Text"><text:s text:c="4"/>public function log(): void;</text:span></text:p>
      <text:p text:style-name="Preformatted_20_Text"><text:span text:style-name="Source_20_Text">}</text:span></text:p>
      <text:p text:style-name="Preformatted_20_Text"/>
      <text:p text:style-name="Preformatted_20_Text"><text:span text:style-name="Source_20_Text">interface Cacheable</text:span></text:p>
      <text:p text:style-name="Preformatted_20_Text"><text:span text:style-name="Source_20_Text">{</text:span></text:p>
      <text:p text:style-name="Preformatted_20_Text"><text:span text:style-name="Source_20_Text"><text:s text:c="4"/>public function cache(): void;</text:span></text:p>
      <text:p text:style-name="P4"><text:span text:style-name="Source_20_Text">}</text:span></text:p>
      <text:p text:style-name="P6">Eine Klasse:</text:p>
      <text:p text:style-name="P2"><text:bookmark text:name="code-block-viewer Kopie 71"/><text:span text:style-name="Source_20_Text">class User implements Loggable, Cacheable</text:span></text:p>
      <text:p text:style-name="Preformatted_20_Text"><text:span text:style-name="Source_20_Text">{</text:span></text:p>
      <text:p text:style-name="Preformatted_20_Text"><text:span text:style-name="Source_20_Text"><text:s text:c="4"/>public function log(): void</text:span></text:p>
      <text:p text:style-name="Preformatted_20_Text"><text:span text:style-name="Source_20_Text"><text:s text:c="4"/>{</text:span></text:p>
      <text:p text:style-name="Preformatted_20_Text"><text:span text:style-name="Source_20_Text"><text:s text:c="8"/>echo "Logging";</text:span></text:p>
      <text:p text:style-name="Preformatted_20_Text"><text:span text:style-name="Source_20_Text"><text:s text:c="4"/>}</text:span></text:p>
      <text:p text:style-name="Preformatted_20_Text"/>
      <text:p text:style-name="Preformatted_20_Text"><text:span text:style-name="Source_20_Text"><text:s text:c="4"/>public function cache(): void</text:span></text:p>
      <text:p text:style-name="Preformatted_20_Text"><text:span text:style-name="Source_20_Text"><text:s text:c="4"/>{</text:span></text:p>
      <text:p text:style-name="Preformatted_20_Text"><text:span text:style-name="Source_20_Text"><text:s text:c="8"/>echo "Caching";</text:span></text:p>
      <text:p text:style-name="Preformatted_20_Text"><text:span text:style-name="Source_20_Text"><text:s text:c="4"/>}</text:span></text:p>
      <text:p text:style-name="P4"><text:span text:style-name="Source_20_Text">}</text:span></text:p>
      <text:p text:style-name="P6">Jetzt können wir schreiben:</text:p>
      <text:p text:style-name="P2"><text:bookmark text:name="code-block-viewer Kopie 72"/><text:span text:style-name="Source_20_Text">function process(Loggable&amp;Cacheable $object): void</text:span></text:p>
      <text:p text:style-name="Preformatted_20_Text"><text:span text:style-name="Source_20_Text">{</text:span></text:p>
      <text:p text:style-name="Preformatted_20_Text"><text:span text:style-name="Source_20_Text"><text:s text:c="4"/>$object-&gt;log();</text:span></text:p>
      <text:p text:style-name="Preformatted_20_Text"><text:span text:style-name="Source_20_Text"><text:s text:c="4"/>$object-&gt;cache();</text:span></text:p>
      <text:p text:style-name="P4"><text:span text:style-name="Source_20_Text">}</text:span></text:p>
      <text:p text:style-name="P6">Das bedeutet:</text:p>
      <text:p text:style-name="P2"><text:bookmark text:name="code-block-viewer Kopie 73"/><text:span text:style-name="Source_20_Text">Loggable</text:span></text:p>
      <text:p text:style-name="Preformatted_20_Text"><text:span text:style-name="Source_20_Text"><text:s text:c="4"/>UND</text:span></text:p>
      <text:p text:style-name="P4"><text:span text:style-name="Source_20_Text">Cacheable</text:span></text:p>
      <text:p text:style-name="P6">Das Objekt muss <text:span text:style-name="Strong_20_Emphasis">beide Interfaces</text:span> erfüllen.</text:p>
      <text:p text:style-name="P3"><text:bookmark text:name="code-block-viewer Kopie 74"/><text:span text:style-name="Source_20_Text">process(new User()); // ✅</text:span></text:p>
      <text:p text:style-name="P6">Eine Klasse, die nur <text:span text:style-name="Source_20_Text">Loggable</text:span> implementiert:</text:p>
      <text:p text:style-name="P2"><text:bookmark text:name="code-block-viewer Kopie 75"/><text:span text:style-name="Source_20_Text">class Logger implements Loggable</text:span></text:p>
      <text:p text:style-name="Preformatted_20_Text"><text:span text:style-name="Source_20_Text">{</text:span></text:p>
      <text:p text:style-name="Preformatted_20_Text"><text:span text:style-name="Source_20_Text"><text:s text:c="4"/>public function log(): void {}</text:span></text:p>
      <text:p text:style-name="P4"><text:span text:style-name="Source_20_Text">}</text:span></text:p>
      <text:p text:style-name="P6">kann nicht übergeben werden:</text:p>
      <text:p text:style-name="P3"><text:bookmark text:name="code-block-viewer Kopie 76"/><text:span text:style-name="Source_20_Text">process(new Logger()); // ❌</text:span></text:p>
      <text:p text:style-name="P6"><text:soft-page-break/>weil <text:span text:style-name="Source_20_Text">Cacheable</text:span> fehlt.</text:p>
      <text:p text:style-name="Horizontal_20_Line"/>
      <text:h text:style-name="Heading_20_1" text:outline-level="1"><text:bookmark-start text:name="__RefHeading___Toc160_1371909763"/>15. Union vs. Intersection<text:bookmark-end text:name="__RefHeading___Toc160_1371909763"/></text:h>
      <text:p text:style-name="Text_20_body">Das ist ein Punkt, den man sich gut merken sollte:</text:p>
      <text:h text:style-name="Heading_20_3" text:outline-level="3">Union</text:h>
      <text:p text:style-name="P3"><text:bookmark text:name="code-block-viewer Kopie 77"/><text:span text:style-name="Source_20_Text">A|B</text:span></text:p>
      <text:p text:style-name="P6">bedeutet:</text:p>
      <text:p text:style-name="Quotations">A <text:span text:style-name="Strong_20_Emphasis">oder</text:span> B</text:p>
      <text:p text:style-name="Text_20_body">Beispiel:</text:p>
      <text:p text:style-name="P3"><text:bookmark text:name="code-block-viewer Kopie 78"/><text:span text:style-name="Source_20_Text">function foo(Cat|Dog $animal): void</text:span></text:p>
      <text:p text:style-name="P6">Akzeptiert:</text:p>
      <text:p text:style-name="P2"><text:bookmark text:name="code-block-viewer Kopie 79"/><text:span text:style-name="Source_20_Text">Cat</text:span></text:p>
      <text:p text:style-name="P4"><text:span text:style-name="Source_20_Text">Dog</text:span></text:p>
      <text:p text:style-name="Horizontal_20_Line"/>
      <text:h text:style-name="Heading_20_3" text:outline-level="3">Intersection</text:h>
      <text:p text:style-name="P3"><text:bookmark text:name="code-block-viewer Kopie 80"/><text:span text:style-name="Source_20_Text">A&amp;B</text:span></text:p>
      <text:p text:style-name="P6">bedeutet:</text:p>
      <text:p text:style-name="Quotations">A <text:span text:style-name="Strong_20_Emphasis">und</text:span> B</text:p>
      <text:p text:style-name="Text_20_body">Beispiel:</text:p>
      <text:p text:style-name="P3"><text:bookmark text:name="code-block-viewer Kopie 81"/><text:span text:style-name="Source_20_Text">function foo(Loggable&amp;Cacheable $object): void</text:span></text:p>
      <text:p text:style-name="P6">Akzeptiert nur Objekte, die <text:span text:style-name="Strong_20_Emphasis">beides</text:span> sind.</text:p>
      <text:p text:style-name="Horizontal_20_Line"/>
      <text:h text:style-name="Heading_20_1" text:outline-level="1"><text:bookmark-start text:name="__RefHeading___Toc162_1371909763"/>16. <text:span text:style-name="Source_20_Text">never</text:span><text:bookmark-end text:name="__RefHeading___Toc162_1371909763"/></text:h>
      <text:p text:style-name="Text_20_body"><text:span text:style-name="Source_20_Text">never</text:span> ist ein sehr spezieller Rückgabetyp.</text:p>
      <text:p text:style-name="Text_20_body">Er bedeutet:</text:p>
      <text:p text:style-name="Quotations">Diese Funktion wird <text:span text:style-name="Strong_20_Emphasis">niemals normal zurückkehren</text:span>.</text:p>
      <text:p text:style-name="Text_20_body">Zum Beispiel eine Funktion, die das Programm beendet:</text:p>
      <text:p text:style-name="P2"><text:bookmark text:name="code-block-viewer Kopie 82"/><text:span text:style-name="Source_20_Text">function abort(string $message): never</text:span></text:p>
      <text:p text:style-name="Preformatted_20_Text"><text:span text:style-name="Source_20_Text">{</text:span></text:p>
      <text:p text:style-name="Preformatted_20_Text"><text:span text:style-name="Source_20_Text"><text:s text:c="4"/>throw new RuntimeException($message);</text:span></text:p>
      <text:p text:style-name="P4"><text:soft-page-break/><text:span text:style-name="Source_20_Text">}</text:span></text:p>
      <text:p text:style-name="P6">Danach geht die normale Programmausführung nicht weiter.</text:p>
      <text:p text:style-name="P2"><text:bookmark text:name="code-block-viewer Kopie 83"/><text:span text:style-name="Source_20_Text">function getUser(): User</text:span></text:p>
      <text:p text:style-name="Preformatted_20_Text"><text:span text:style-name="Source_20_Text">{</text:span></text:p>
      <text:p text:style-name="Preformatted_20_Text"><text:span text:style-name="Source_20_Text"><text:s text:c="4"/>if (!userExists()) {</text:span></text:p>
      <text:p text:style-name="Preformatted_20_Text"><text:span text:style-name="Source_20_Text"><text:s text:c="8"/>abort("User nicht gefunden");</text:span></text:p>
      <text:p text:style-name="Preformatted_20_Text"><text:span text:style-name="Source_20_Text"><text:s text:c="4"/>}</text:span></text:p>
      <text:p text:style-name="Preformatted_20_Text"/>
      <text:p text:style-name="Preformatted_20_Text"><text:span text:style-name="Source_20_Text"><text:s text:c="4"/>return new User("Anna");</text:span></text:p>
      <text:p text:style-name="P4"><text:span text:style-name="Source_20_Text">}</text:span></text:p>
      <text:p text:style-name="P6">PHP bzw. statische Analysewerkzeuge können verstehen:</text:p>
      <text:p text:style-name="P2"><text:bookmark text:name="code-block-viewer Kopie 84"/><text:span text:style-name="Source_20_Text">abort()</text:span></text:p>
      <text:p text:style-name="Preformatted_20_Text"><text:span text:style-name="Source_20_Text"><text:s text:c="3"/>↓</text:span></text:p>
      <text:p text:style-name="Preformatted_20_Text"><text:span text:style-name="Source_20_Text">kehrt niemals zurück</text:span></text:p>
      <text:p text:style-name="Preformatted_20_Text"><text:span text:style-name="Source_20_Text"><text:s text:c="3"/>↓</text:span></text:p>
      <text:p text:style-name="P4"><text:span text:style-name="Source_20_Text">deshalb muss hier kein User zurückgegeben werden</text:span></text:p>
      <text:p text:style-name="P6">Ein anderes Beispiel:</text:p>
      <text:p text:style-name="P2"><text:bookmark text:name="code-block-viewer Kopie 85"/><text:span text:style-name="Source_20_Text">function redirect(string $url): never</text:span></text:p>
      <text:p text:style-name="Preformatted_20_Text"><text:span text:style-name="Source_20_Text">{</text:span></text:p>
      <text:p text:style-name="Preformatted_20_Text"><text:span text:style-name="Source_20_Text"><text:s text:c="4"/>header("Location: $url");</text:span></text:p>
      <text:p text:style-name="Preformatted_20_Text"><text:span text:style-name="Source_20_Text"><text:s text:c="4"/>exit;</text:span></text:p>
      <text:p text:style-name="P4"><text:span text:style-name="Source_20_Text">}</text:span></text:p>
      <text:p text:style-name="P6">Die Funktion endet entweder durch <text:span text:style-name="Source_20_Text">exit</text:span> oder würde anderweitig nicht normal zurückkehren.</text:p>
      <text:h text:style-name="Heading_20_3" text:outline-level="3"><text:span text:style-name="Source_20_Text">never</text:span> vs. <text:span text:style-name="Source_20_Text">void</text:span></text:h>
      <text:p text:style-name="Text_20_body">Das ist wichtig:</text:p>
      <text:p text:style-name="P2"><text:bookmark text:name="code-block-viewer Kopie 86"/><text:span text:style-name="Source_20_Text">function logMessage(): void</text:span></text:p>
      <text:p text:style-name="Preformatted_20_Text"><text:span text:style-name="Source_20_Text">{</text:span></text:p>
      <text:p text:style-name="Preformatted_20_Text"><text:span text:style-name="Source_20_Text"><text:s text:c="4"/>echo "Hallo";</text:span></text:p>
      <text:p text:style-name="P4"><text:span text:style-name="Source_20_Text">}</text:span></text:p>
      <text:p text:style-name="P6">Die Funktion <text:span text:style-name="Strong_20_Emphasis">kehrt normal zurück</text:span>, nur eben ohne Rückgabewert.</text:p>
      <text:p text:style-name="Text_20_body">Dagegen:</text:p>
      <text:p text:style-name="P2"><text:bookmark text:name="code-block-viewer Kopie 87"/><text:span text:style-name="Source_20_Text">function crash(): never</text:span></text:p>
      <text:p text:style-name="Preformatted_20_Text"><text:span text:style-name="Source_20_Text">{</text:span></text:p>
      <text:p text:style-name="Preformatted_20_Text"><text:span text:style-name="Source_20_Text"><text:s text:c="4"/>throw new Exception();</text:span></text:p>
      <text:p text:style-name="P4"><text:span text:style-name="Source_20_Text">}</text:span></text:p>
      <text:p text:style-name="P6">Die Funktion <text:span text:style-name="Strong_20_Emphasis">kehrt niemals normal zurück</text:span>.</text:p>
      <text:p text:style-name="Horizontal_20_Line"/>
      <text:h text:style-name="Heading_20_1" text:outline-level="1"><text:bookmark-start text:name="__RefHeading___Toc164_1371909763"/>17. <text:span text:style-name="Source_20_Text">object</text:span><text:bookmark-end text:name="__RefHeading___Toc164_1371909763"/></text:h>
      <text:p text:style-name="Text_20_body">Es gibt auch den Typ:</text:p>
      <text:p text:style-name="P3"><text:bookmark text:name="code-block-viewer Kopie 88"/><text:span text:style-name="Source_20_Text">object</text:span></text:p>
      <text:p text:style-name="P6"><text:soft-page-break/>Beispiel:</text:p>
      <text:p text:style-name="P2"><text:bookmark text:name="code-block-viewer Kopie 89"/><text:span text:style-name="Source_20_Text">function inspect(object $value): void</text:span></text:p>
      <text:p text:style-name="Preformatted_20_Text"><text:span text:style-name="Source_20_Text">{</text:span></text:p>
      <text:p text:style-name="Preformatted_20_Text"><text:span text:style-name="Source_20_Text"><text:s text:c="4"/>var_dump($value);</text:span></text:p>
      <text:p text:style-name="P4"><text:span text:style-name="Source_20_Text">}</text:span></text:p>
      <text:p text:style-name="P6">Das akzeptiert grundsätzlich Objekte.</text:p>
      <text:p text:style-name="Text_20_body">Aber häufig ist eine konkretere Typisierung besser:</text:p>
      <text:p text:style-name="P3"><text:bookmark text:name="code-block-viewer Kopie 90"/><text:span text:style-name="Source_20_Text">function inspect(User $user): void</text:span></text:p>
      <text:p text:style-name="P6">statt:</text:p>
      <text:p text:style-name="P3"><text:bookmark text:name="code-block-viewer Kopie 91"/><text:span text:style-name="Source_20_Text">function inspect(object $user): void</text:span></text:p>
      <text:p text:style-name="P6">Denn bei <text:span text:style-name="Source_20_Text">User</text:span> weiß dein Programm wesentlich mehr darüber, was mit dem Objekt gemacht werden kann.</text:p>
      <text:p text:style-name="Horizontal_20_Line"/>
      <text:h text:style-name="Heading_20_1" text:outline-level="1"><text:bookmark-start text:name="__RefHeading___Toc166_1371909763"/>18. <text:span text:style-name="Source_20_Text">self</text:span>, <text:span text:style-name="Source_20_Text">parent</text:span> und <text:span text:style-name="Source_20_Text">static</text:span><text:bookmark-end text:name="__RefHeading___Toc166_1371909763"/></text:h>
      <text:p text:style-name="Text_20_body">Bei Klassen gibt es noch spezielle Typen.</text:p>
      <text:p text:style-name="Text_20_body">Beispiel:</text:p>
      <text:p text:style-name="P2"><text:bookmark text:name="code-block-viewer Kopie 92"/><text:span text:style-name="Source_20_Text">class User</text:span></text:p>
      <text:p text:style-name="Preformatted_20_Text"><text:span text:style-name="Source_20_Text">{</text:span></text:p>
      <text:p text:style-name="Preformatted_20_Text"><text:span text:style-name="Source_20_Text"><text:s text:c="4"/>public function save(): self</text:span></text:p>
      <text:p text:style-name="Preformatted_20_Text"><text:span text:style-name="Source_20_Text"><text:s text:c="4"/>{</text:span></text:p>
      <text:p text:style-name="Preformatted_20_Text"><text:span text:style-name="Source_20_Text"><text:s text:c="8"/>// speichern</text:span></text:p>
      <text:p text:style-name="Preformatted_20_Text"><text:span text:style-name="Source_20_Text"><text:s text:c="8"/>return $this;</text:span></text:p>
      <text:p text:style-name="Preformatted_20_Text"><text:span text:style-name="Source_20_Text"><text:s text:c="4"/>}</text:span></text:p>
      <text:p text:style-name="P4"><text:span text:style-name="Source_20_Text">}</text:span></text:p>
      <text:p text:style-name="P6"><text:span text:style-name="Source_20_Text">self</text:span> bedeutet die aktuelle Klasse.</text:p>
      <text:p text:style-name="Text_20_body">Man kann dann beispielsweise schreiben:</text:p>
      <text:p text:style-name="P3"><text:bookmark text:name="code-block-viewer Kopie 93"/><text:span text:style-name="Source_20_Text">$user-&gt;save()-&gt;save();</text:span></text:p>
      <text:p text:style-name="P6"><text:span text:style-name="Source_20_Text">static</text:span> ist etwas subtiler und bezieht sich auf die <text:span text:style-name="Strong_20_Emphasis">tatsächlich aufgerufene Klasse</text:span>.</text:p>
      <text:p text:style-name="Text_20_body">Das wird besonders bei Vererbung und Fluent APIs relevant.</text:p>
      <text:p text:style-name="Horizontal_20_Line"/>
      <text:h text:style-name="Heading_20_1" text:outline-level="1"><text:bookmark-start text:name="__RefHeading___Toc168_1371909763"/>19. Properties typisieren<text:bookmark-end text:name="__RefHeading___Toc168_1371909763"/></text:h>
      <text:p text:style-name="Text_20_body">Typisierung funktioniert auch bei Klassen-Eigenschaften:</text:p>
      <text:p text:style-name="P2"><text:bookmark text:name="code-block-viewer Kopie 94"/><text:span text:style-name="Source_20_Text">class User</text:span></text:p>
      <text:p text:style-name="Preformatted_20_Text"><text:span text:style-name="Source_20_Text">{</text:span></text:p>
      <text:p text:style-name="Preformatted_20_Text"><text:span text:style-name="Source_20_Text"><text:s text:c="4"/>public string $name;</text:span></text:p>
      <text:p text:style-name="Preformatted_20_Text"><text:span text:style-name="Source_20_Text"><text:s text:c="4"/>public int $age;</text:span></text:p>
      <text:p text:style-name="Preformatted_20_Text"><text:span text:style-name="Source_20_Text"><text:s text:c="4"/>public bool $active;</text:span></text:p>
      <text:p text:style-name="P4"><text:soft-page-break/><text:span text:style-name="Source_20_Text">}</text:span></text:p>
      <text:p text:style-name="P6">Dann:</text:p>
      <text:p text:style-name="P2"><text:bookmark text:name="code-block-viewer Kopie 95"/><text:span text:style-name="Source_20_Text">$user = new User();</text:span></text:p>
      <text:p text:style-name="Preformatted_20_Text"/>
      <text:p text:style-name="Preformatted_20_Text"><text:span text:style-name="Source_20_Text">$user-&gt;name = "Anna";</text:span></text:p>
      <text:p text:style-name="Preformatted_20_Text"><text:span text:style-name="Source_20_Text">$user-&gt;age = 25;</text:span></text:p>
      <text:p text:style-name="P4"><text:span text:style-name="Source_20_Text">$user-&gt;active = true;</text:span></text:p>
      <text:p text:style-name="P6">Ein falscher Wert:</text:p>
      <text:p text:style-name="P3"><text:bookmark text:name="code-block-viewer Kopie 96"/><text:span text:style-name="Source_20_Text">$user-&gt;age = "25";</text:span></text:p>
      <text:p text:style-name="P6">kann mit strikter Typisierung zu einem <text:span text:style-name="Source_20_Text">TypeError</text:span> führen.</text:p>
      <text:p text:style-name="Horizontal_20_Line"/>
      <text:h text:style-name="Heading_20_1" text:outline-level="1"><text:bookmark-start text:name="__RefHeading___Toc170_1371909763"/>20. Konstruktoren typisieren<text:bookmark-end text:name="__RefHeading___Toc170_1371909763"/></text:h>
      <text:p text:style-name="Text_20_body">Sehr häufig sieht moderner PHP-Code so aus:</text:p>
      <text:p text:style-name="P2"><text:bookmark text:name="code-block-viewer Kopie 97"/><text:span text:style-name="Source_20_Text">class User</text:span></text:p>
      <text:p text:style-name="Preformatted_20_Text"><text:span text:style-name="Source_20_Text">{</text:span></text:p>
      <text:p text:style-name="Preformatted_20_Text"><text:span text:style-name="Source_20_Text"><text:s text:c="4"/>public function __construct(</text:span></text:p>
      <text:p text:style-name="Preformatted_20_Text"><text:span text:style-name="Source_20_Text"><text:s text:c="8"/>public string $name,</text:span></text:p>
      <text:p text:style-name="Preformatted_20_Text"><text:span text:style-name="Source_20_Text"><text:s text:c="8"/>public int $age,</text:span></text:p>
      <text:p text:style-name="Preformatted_20_Text"><text:span text:style-name="Source_20_Text"><text:s text:c="8"/>public bool $active</text:span></text:p>
      <text:p text:style-name="Preformatted_20_Text"><text:span text:style-name="Source_20_Text"><text:s text:c="4"/>) {}</text:span></text:p>
      <text:p text:style-name="P4"><text:span text:style-name="Source_20_Text">}</text:span></text:p>
      <text:p text:style-name="P6">Dann:</text:p>
      <text:p text:style-name="P2"><text:bookmark text:name="code-block-viewer Kopie 98"/><text:span text:style-name="Source_20_Text">$user = new User(</text:span></text:p>
      <text:p text:style-name="Preformatted_20_Text"><text:span text:style-name="Source_20_Text"><text:s text:c="4"/>name: "Anna",</text:span></text:p>
      <text:p text:style-name="Preformatted_20_Text"><text:span text:style-name="Source_20_Text"><text:s text:c="4"/>age: 25,</text:span></text:p>
      <text:p text:style-name="Preformatted_20_Text"><text:span text:style-name="Source_20_Text"><text:s text:c="4"/>active: true</text:span></text:p>
      <text:p text:style-name="P4"><text:span text:style-name="Source_20_Text">);</text:span></text:p>
      <text:p text:style-name="P6">Das ist eine sehr kompakte Schreibweise.</text:p>
      <text:p text:style-name="Horizontal_20_Line"/>
      <text:h text:style-name="Heading_20_1" text:outline-level="1"><text:bookmark-start text:name="__RefHeading___Toc172_1371909763"/>21. <text:span text:style-name="Source_20_Text">readonly</text:span><text:bookmark-end text:name="__RefHeading___Toc172_1371909763"/></text:h>
      <text:p text:style-name="Text_20_body">In modernen PHP-Versionen kannst du zusätzlich <text:span text:style-name="Source_20_Text">readonly</text:span> verwenden:</text:p>
      <text:p text:style-name="P2"><text:bookmark text:name="code-block-viewer Kopie 99"/><text:span text:style-name="Source_20_Text">class User</text:span></text:p>
      <text:p text:style-name="Preformatted_20_Text"><text:span text:style-name="Source_20_Text">{</text:span></text:p>
      <text:p text:style-name="Preformatted_20_Text"><text:span text:style-name="Source_20_Text"><text:s text:c="4"/>public function __construct(</text:span></text:p>
      <text:p text:style-name="Preformatted_20_Text"><text:span text:style-name="Source_20_Text"><text:s text:c="8"/>public readonly int $id,</text:span></text:p>
      <text:p text:style-name="Preformatted_20_Text"><text:span text:style-name="Source_20_Text"><text:s text:c="8"/>public string $name</text:span></text:p>
      <text:p text:style-name="Preformatted_20_Text"><text:span text:style-name="Source_20_Text"><text:s text:c="4"/>) {}</text:span></text:p>
      <text:p text:style-name="P4"><text:span text:style-name="Source_20_Text">}</text:span></text:p>
      <text:p text:style-name="P6">Danach:</text:p>
      <text:p text:style-name="P3"><text:bookmark text:name="code-block-viewer Kopie 100"/><text:span text:style-name="Source_20_Text">$user-&gt;id = 123; // ❌</text:span></text:p>
      <text:p text:style-name="P6"><text:soft-page-break/>Die Property kann nach ihrer Initialisierung nicht mehr verändert werden.</text:p>
      <text:p text:style-name="Text_20_body">Das ist besonders praktisch für Datenobjekte.</text:p>
      <text:p text:style-name="Horizontal_20_Line"/>
      <text:h text:style-name="Heading_20_1" text:outline-level="1"><text:bookmark-start text:name="__RefHeading___Toc174_1371909763"/>22. Eine realistischere Anwendung<text:bookmark-end text:name="__RefHeading___Toc174_1371909763"/></text:h>
      <text:p text:style-name="Text_20_body">Jetzt kombinieren wir mehrere Konzepte.</text:p>
      <text:p text:style-name="Text_20_body">Wir definieren:</text:p>
      <text:p text:style-name="P2"><text:bookmark text:name="code-block-viewer Kopie 101"/><text:span text:style-name="Source_20_Text">interface PaymentMethod</text:span></text:p>
      <text:p text:style-name="Preformatted_20_Text"><text:span text:style-name="Source_20_Text">{</text:span></text:p>
      <text:p text:style-name="Preformatted_20_Text"><text:span text:style-name="Source_20_Text"><text:s text:c="4"/>public function pay(float $amount): bool;</text:span></text:p>
      <text:p text:style-name="P4"><text:span text:style-name="Source_20_Text">}</text:span></text:p>
      <text:p text:style-name="P6">Eine Kreditkarte:</text:p>
      <text:p text:style-name="P2"><text:bookmark text:name="code-block-viewer Kopie 102"/><text:span text:style-name="Source_20_Text">class CreditCard implements PaymentMethod</text:span></text:p>
      <text:p text:style-name="Preformatted_20_Text"><text:span text:style-name="Source_20_Text">{</text:span></text:p>
      <text:p text:style-name="Preformatted_20_Text"><text:span text:style-name="Source_20_Text"><text:s text:c="4"/>public function pay(float $amount): bool</text:span></text:p>
      <text:p text:style-name="Preformatted_20_Text"><text:span text:style-name="Source_20_Text"><text:s text:c="4"/>{</text:span></text:p>
      <text:p text:style-name="Preformatted_20_Text"><text:span text:style-name="Source_20_Text"><text:s text:c="8"/>echo "Kreditkarte: $amount €";</text:span></text:p>
      <text:p text:style-name="Preformatted_20_Text"/>
      <text:p text:style-name="Preformatted_20_Text"><text:span text:style-name="Source_20_Text"><text:s text:c="8"/>return true;</text:span></text:p>
      <text:p text:style-name="Preformatted_20_Text"><text:span text:style-name="Source_20_Text"><text:s text:c="4"/>}</text:span></text:p>
      <text:p text:style-name="P4"><text:span text:style-name="Source_20_Text">}</text:span></text:p>
      <text:p text:style-name="P6">PayPal:</text:p>
      <text:p text:style-name="P2"><text:bookmark text:name="code-block-viewer Kopie 103"/><text:span text:style-name="Source_20_Text">class Paypal implements PaymentMethod</text:span></text:p>
      <text:p text:style-name="Preformatted_20_Text"><text:span text:style-name="Source_20_Text">{</text:span></text:p>
      <text:p text:style-name="Preformatted_20_Text"><text:span text:style-name="Source_20_Text"><text:s text:c="4"/>public function pay(float $amount): bool</text:span></text:p>
      <text:p text:style-name="Preformatted_20_Text"><text:span text:style-name="Source_20_Text"><text:s text:c="4"/>{</text:span></text:p>
      <text:p text:style-name="Preformatted_20_Text"><text:span text:style-name="Source_20_Text"><text:s text:c="8"/>echo "PayPal: $amount €";</text:span></text:p>
      <text:p text:style-name="Preformatted_20_Text"/>
      <text:p text:style-name="Preformatted_20_Text"><text:span text:style-name="Source_20_Text"><text:s text:c="8"/>return true;</text:span></text:p>
      <text:p text:style-name="Preformatted_20_Text"><text:span text:style-name="Source_20_Text"><text:s text:c="4"/>}</text:span></text:p>
      <text:p text:style-name="P4"><text:span text:style-name="Source_20_Text">}</text:span></text:p>
      <text:p text:style-name="P6">Unser Checkout:</text:p>
      <text:p text:style-name="P2"><text:bookmark text:name="code-block-viewer Kopie 104"/><text:span text:style-name="Source_20_Text">function checkout(</text:span></text:p>
      <text:p text:style-name="Preformatted_20_Text"><text:span text:style-name="Source_20_Text"><text:s text:c="4"/>PaymentMethod $payment,</text:span></text:p>
      <text:p text:style-name="Preformatted_20_Text"><text:span text:style-name="Source_20_Text"><text:s text:c="4"/>float $amount</text:span></text:p>
      <text:p text:style-name="Preformatted_20_Text"><text:span text:style-name="Source_20_Text">): bool {</text:span></text:p>
      <text:p text:style-name="Preformatted_20_Text"><text:span text:style-name="Source_20_Text"><text:s text:c="4"/>return $payment-&gt;pay($amount);</text:span></text:p>
      <text:p text:style-name="P4"><text:span text:style-name="Source_20_Text">}</text:span></text:p>
      <text:p text:style-name="P6">Jetzt:</text:p>
      <text:p text:style-name="P2"><text:bookmark text:name="code-block-viewer Kopie 105"/><text:span text:style-name="Source_20_Text">checkout(new CreditCard(), 49.99);</text:span></text:p>
      <text:p text:style-name="Preformatted_20_Text"/>
      <text:p text:style-name="P4"><text:span text:style-name="Source_20_Text">checkout(new Paypal(), 49.99);</text:span></text:p>
      <text:p text:style-name="P6">Der Checkout weiß überhaupt nicht, <text:span text:style-name="Strong_20_Emphasis">wie</text:span> bezahlt wird.</text:p>
      <text:p text:style-name="Text_20_body">Er weiß nur:</text:p>
      <text:p text:style-name="P2"><text:bookmark text:name="code-block-viewer Kopie 106"/><text:soft-page-break/><text:span text:style-name="Source_20_Text">Ich bekomme eine PaymentMethod.</text:span></text:p>
      <text:p text:style-name="P4"><text:span text:style-name="Source_20_Text">Diese besitzt pay().</text:span></text:p>
      <text:p text:style-name="P6">Das ist einer der großen Vorteile von Typisierung + Interfaces.</text:p>
      <text:p text:style-name="Horizontal_20_Line"/>
      <text:h text:style-name="Heading_20_1" text:outline-level="1"><text:bookmark-start text:name="__RefHeading___Toc176_1371909763"/>23. Ein Beispiel mit Union + Interface<text:bookmark-end text:name="__RefHeading___Toc176_1371909763"/></text:h>
      <text:p text:style-name="Text_20_body">Manchmal möchtest du mehrere Möglichkeiten erlauben:</text:p>
      <text:p text:style-name="P2"><text:bookmark text:name="code-block-viewer Kopie 107"/><text:span text:style-name="Source_20_Text">function printUserId(int|string $id): void</text:span></text:p>
      <text:p text:style-name="Preformatted_20_Text"><text:span text:style-name="Source_20_Text">{</text:span></text:p>
      <text:p text:style-name="Preformatted_20_Text"><text:span text:style-name="Source_20_Text"><text:s text:c="4"/>echo $id;</text:span></text:p>
      <text:p text:style-name="P4"><text:span text:style-name="Source_20_Text">}</text:span></text:p>
      <text:p text:style-name="P6">Oder bei Objekten:</text:p>
      <text:p text:style-name="P2"><text:bookmark text:name="code-block-viewer Kopie 108"/><text:span text:style-name="Source_20_Text">interface Admin {}</text:span></text:p>
      <text:p text:style-name="P4"><text:span text:style-name="Source_20_Text">interface Customer {}</text:span></text:p>
      <text:p text:style-name="P6">Dann könnte man beispielsweise sagen:</text:p>
      <text:p text:style-name="P2"><text:bookmark text:name="code-block-viewer Kopie 109"/><text:span text:style-name="Source_20_Text">function process(Admin|Customer $user): void</text:span></text:p>
      <text:p text:style-name="Preformatted_20_Text"><text:span text:style-name="Source_20_Text">{</text:span></text:p>
      <text:p text:style-name="Preformatted_20_Text"><text:span text:style-name="Source_20_Text"><text:s text:c="4"/>// ...</text:span></text:p>
      <text:p text:style-name="P4"><text:span text:style-name="Source_20_Text">}</text:span></text:p>
      <text:p text:style-name="P6">Das Objekt muss entweder <text:span text:style-name="Source_20_Text">Admin</text:span> <text:span text:style-name="Strong_20_Emphasis">oder</text:span> <text:span text:style-name="Source_20_Text">Customer</text:span> erfüllen.</text:p>
      <text:p text:style-name="Text_20_body">Mit:</text:p>
      <text:p text:style-name="P3"><text:bookmark text:name="code-block-viewer Kopie 110"/><text:span text:style-name="Source_20_Text">Admin&amp;Customer</text:span></text:p>
      <text:p text:style-name="P6">müsste es hingegen <text:span text:style-name="Strong_20_Emphasis">beides gleichzeitig</text:span> sein.</text:p>
      <text:p text:style-name="Horizontal_20_Line"/>
      <text:h text:style-name="Heading_20_1" text:outline-level="1"><text:bookmark-start text:name="__RefHeading___Toc178_1371909763"/>24. Typisierung als „Vertrag“<text:bookmark-end text:name="__RefHeading___Toc178_1371909763"/></text:h>
      <text:p text:style-name="Text_20_body">Eine sehr hilfreiche Denkweise ist:</text:p>
      <text:p text:style-name="P3"><text:bookmark text:name="code-block-viewer Kopie 111"/><text:span text:style-name="Source_20_Text">function calculate(float $price, int $quantity): float</text:span></text:p>
      <text:p text:style-name="P6">Lies das nicht nur als Syntax.</text:p>
      <text:p text:style-name="Text_20_body">Lies es als Vertrag:</text:p>
      <text:p text:style-name="Quotations">„Gib mir einen <text:span text:style-name="Source_20_Text">float</text:span> und einen <text:span text:style-name="Source_20_Text">int</text:span>, und ich garantiere dir einen <text:span text:style-name="Source_20_Text">float</text:span> zurück.“</text:p>
      <text:p text:style-name="Text_20_body">Bei einem Interface:</text:p>
      <text:p text:style-name="P2"><text:bookmark text:name="code-block-viewer Kopie 112"/><text:span text:style-name="Source_20_Text">interface PaymentMethod</text:span></text:p>
      <text:p text:style-name="Preformatted_20_Text"><text:span text:style-name="Source_20_Text">{</text:span></text:p>
      <text:p text:style-name="Preformatted_20_Text"><text:span text:style-name="Source_20_Text"><text:s text:c="4"/>public function pay(float $amount): bool;</text:span></text:p>
      <text:p text:style-name="P4"><text:span text:style-name="Source_20_Text">}</text:span></text:p>
      <text:p text:style-name="P6"><text:soft-page-break/>lautet der Vertrag:</text:p>
      <text:p text:style-name="Quotations">„Jede PaymentMethod kann einen Betrag bezahlen und sagt mir mit <text:span text:style-name="Source_20_Text">bool</text:span>, ob es funktioniert hat.“</text:p>
      <text:p text:style-name="Text_20_body">Bei <text:span text:style-name="Source_20_Text">never</text:span>:</text:p>
      <text:p text:style-name="P3"><text:bookmark text:name="code-block-viewer Kopie 113"/><text:span text:style-name="Source_20_Text">function abort(): never</text:span></text:p>
      <text:p text:style-name="P6">lautet der Vertrag:</text:p>
      <text:p text:style-name="Quotations">„Diese Funktion wird niemals normal zurückkehren.“</text:p>
      <text:p text:style-name="Text_20_body">Bei <text:span text:style-name="Source_20_Text">void</text:span>:</text:p>
      <text:p text:style-name="P3"><text:bookmark text:name="code-block-viewer Kopie 114"/><text:span text:style-name="Source_20_Text">function log(): void</text:span></text:p>
      <text:p text:style-name="P6">lautet er:</text:p>
      <text:p text:style-name="Quotations">„Diese Funktion kehrt normal zurück, liefert aber keinen Wert.“</text:p>
      <text:p text:style-name="Horizontal_20_Line"/>
      <text:h text:style-name="Heading_20_1" text:outline-level="1"><text:bookmark-start text:name="__RefHeading___Toc180_1371909763"/>25. Die wichtigsten Typen auf einen Blick<text:bookmark-end text:name="__RefHeading___Toc180_1371909763"/></text:h>
      <table:table table:name="Tabelle1" table:style-name="Tabelle1">
        <table:table-column table:style-name="Tabelle1.A"/>
        <table:table-column table:style-name="Tabelle1.B"/>
        <table:table-header-rows>
          <table:table-row>
            <table:table-cell table:style-name="Tabelle1.A1" office:value-type="string">
              <text:p text:style-name="Table_20_Heading">Typ</text:p>
            </table:table-cell>
            <table:table-cell table:style-name="Tabelle1.A1" office:value-type="string">
              <text:p text:style-name="Table_20_Heading">Bedeutung</text:p>
            </table:table-cell>
          </table:table-row>
        </table:table-header-rows>
        <table:table-row>
          <table:table-cell table:style-name="Tabelle1.A1" office:value-type="string">
            <text:p text:style-name="Table_20_Contents"><text:span text:style-name="Source_20_Text">int</text:span></text:p>
          </table:table-cell>
          <table:table-cell table:style-name="Tabelle1.A1" office:value-type="string">
            <text:p text:style-name="Table_20_Contents">Ganzzahl</text:p>
          </table:table-cell>
        </table:table-row>
        <table:table-row>
          <table:table-cell table:style-name="Tabelle1.A1" office:value-type="string">
            <text:p text:style-name="Table_20_Contents"><text:span text:style-name="Source_20_Text">float</text:span></text:p>
          </table:table-cell>
          <table:table-cell table:style-name="Tabelle1.A1" office:value-type="string">
            <text:p text:style-name="Table_20_Contents">Kommazahl</text:p>
          </table:table-cell>
        </table:table-row>
        <table:table-row>
          <table:table-cell table:style-name="Tabelle1.A1" office:value-type="string">
            <text:p text:style-name="Table_20_Contents"><text:span text:style-name="Source_20_Text">string</text:span></text:p>
          </table:table-cell>
          <table:table-cell table:style-name="Tabelle1.A1" office:value-type="string">
            <text:p text:style-name="Table_20_Contents">Text</text:p>
          </table:table-cell>
        </table:table-row>
        <table:table-row>
          <table:table-cell table:style-name="Tabelle1.A1" office:value-type="string">
            <text:p text:style-name="Table_20_Contents"><text:span text:style-name="Source_20_Text">bool</text:span></text:p>
          </table:table-cell>
          <table:table-cell table:style-name="Tabelle1.A1" office:value-type="string">
            <text:p text:style-name="Table_20_Contents"><text:span text:style-name="Source_20_Text">true</text:span> / <text:span text:style-name="Source_20_Text">false</text:span></text:p>
          </table:table-cell>
        </table:table-row>
        <table:table-row>
          <table:table-cell table:style-name="Tabelle1.A1" office:value-type="string">
            <text:p text:style-name="Table_20_Contents"><text:span text:style-name="Source_20_Text">array</text:span></text:p>
          </table:table-cell>
          <table:table-cell table:style-name="Tabelle1.A1" office:value-type="string">
            <text:p text:style-name="Table_20_Contents">Array</text:p>
          </table:table-cell>
        </table:table-row>
        <table:table-row>
          <table:table-cell table:style-name="Tabelle1.A1" office:value-type="string">
            <text:p text:style-name="Table_20_Contents"><text:span text:style-name="Source_20_Text">object</text:span></text:p>
          </table:table-cell>
          <table:table-cell table:style-name="Tabelle1.A1" office:value-type="string">
            <text:p text:style-name="Table_20_Contents">beliebiges Objekt</text:p>
          </table:table-cell>
        </table:table-row>
        <table:table-row>
          <table:table-cell table:style-name="Tabelle1.A1" office:value-type="string">
            <text:p text:style-name="Table_20_Contents"><text:span text:style-name="Source_20_Text">null</text:span></text:p>
          </table:table-cell>
          <table:table-cell table:style-name="Tabelle1.A1" office:value-type="string">
            <text:p text:style-name="Table_20_Contents">kein Wert</text:p>
          </table:table-cell>
        </table:table-row>
        <table:table-row>
          <table:table-cell table:style-name="Tabelle1.A1" office:value-type="string">
            <text:p text:style-name="Table_20_Contents"><text:span text:style-name="Source_20_Text">mixed</text:span></text:p>
          </table:table-cell>
          <table:table-cell table:style-name="Tabelle1.A1" office:value-type="string">
            <text:p text:style-name="Table_20_Contents">praktisch jeder Typ</text:p>
          </table:table-cell>
        </table:table-row>
        <table:table-row>
          <table:table-cell table:style-name="Tabelle1.A1" office:value-type="string">
            <text:p text:style-name="Table_20_Contents"><text:span text:style-name="Source_20_Text">void</text:span></text:p>
          </table:table-cell>
          <table:table-cell table:style-name="Tabelle1.A1" office:value-type="string">
            <text:p text:style-name="Table_20_Contents">kein Rückgabewert</text:p>
          </table:table-cell>
        </table:table-row>
        <table:table-row>
          <table:table-cell table:style-name="Tabelle1.A1" office:value-type="string">
            <text:p text:style-name="Table_20_Contents"><text:span text:style-name="Source_20_Text">never</text:span></text:p>
          </table:table-cell>
          <table:table-cell table:style-name="Tabelle1.A1" office:value-type="string">
            <text:p text:style-name="Table_20_Contents">kehrt niemals normal zurück</text:p>
          </table:table-cell>
        </table:table-row>
        <table:table-row>
          <table:table-cell table:style-name="Tabelle1.A1" office:value-type="string">
            <text:p text:style-name="Table_20_Contents"><text:span text:style-name="Source_20_Text">?string</text:span></text:p>
          </table:table-cell>
          <table:table-cell table:style-name="Tabelle1.A1" office:value-type="string">
            <text:p text:style-name="Table_20_Contents"><text:span text:style-name="Source_20_Text">string</text:span> oder <text:span text:style-name="Source_20_Text">null</text:span></text:p>
          </table:table-cell>
        </table:table-row>
        <table:table-row>
          <table:table-cell table:style-name="Tabelle1.A1" office:value-type="string">
            <text:p text:style-name="Table_20_Contents"><text:span text:style-name="Source_20_Text">A|B</text:span></text:p>
          </table:table-cell>
          <table:table-cell table:style-name="Tabelle1.A1" office:value-type="string">
            <text:p text:style-name="Table_20_Contents">A oder B</text:p>
          </table:table-cell>
        </table:table-row>
        <table:table-row>
          <table:table-cell table:style-name="Tabelle1.A1" office:value-type="string">
            <text:p text:style-name="Table_20_Contents"><text:span text:style-name="Source_20_Text">A&amp;B</text:span></text:p>
          </table:table-cell>
          <table:table-cell table:style-name="Tabelle1.A1" office:value-type="string">
            <text:p text:style-name="Table_20_Contents">A und B</text:p>
          </table:table-cell>
        </table:table-row>
        <table:table-row>
          <table:table-cell table:style-name="Tabelle1.A1" office:value-type="string">
            <text:p text:style-name="Table_20_Contents"><text:span text:style-name="Source_20_Text">User</text:span></text:p>
          </table:table-cell>
          <table:table-cell table:style-name="Tabelle1.A1" office:value-type="string">
            <text:p text:style-name="Table_20_Contents">konkretes Objekt der Klasse <text:span text:style-name="Source_20_Text">User</text:span></text:p>
          </table:table-cell>
        </table:table-row>
        <table:table-row>
          <table:table-cell table:style-name="Tabelle1.A1" office:value-type="string">
            <text:p text:style-name="Table_20_Contents"><text:span text:style-name="Source_20_Text">PaymentMethod</text:span></text:p>
          </table:table-cell>
          <table:table-cell table:style-name="Tabelle1.A1" office:value-type="string">
            <text:p text:style-name="Table_20_Contents">Objekt, das dieses Interface erfüllt</text:p>
          </table:table-cell>
        </table:table-row>
      </table:table>
      <text:p text:style-name="Horizontal_20_Line"/>
      <text:h text:style-name="Heading_20_1" text:outline-level="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oto Serif CJK SC" style:font-family-asian="'Noto Serif CJK SC'" style:font-family-generic-asian="system" style:font-pitch-asian="variable" style:font-size-asian="14pt" style:font-weight-asian="bold" style:font-name-complex="Noto Sans Devanagari1" style:font-family-complex="'Noto Sans Devanagari'" style:font-family-generic-complex="system" style:font-pitch-complex="variable" style:font-size-complex="14pt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oto Serif CJK SC" style:font-family-asian="'Noto Serif CJK SC'" style:font-family-generic-asian="system" style:font-pitch-asian="variable" style:font-size-asian="24pt" style:font-weight-asian="bold" style:font-name-complex="Noto Sans Devanagari1" style:font-family-complex="'Noto Sans Devanagari'" style:font-family-generic-complex="system" style:font-pitch-complex="variable" style:font-size-complex="24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oto Serif CJK SC" style:font-family-asian="'Noto Serif CJK SC'" style:font-family-generic-asian="system" style:font-pitch-asian="variable" style:font-size-asian="18pt" style:font-weight-asian="bold" style:font-name-complex="Noto Sans Devanagari1" style:font-family-complex="'Noto Sans Devanagari'" style:font-family-generic-complex="system" style:font-pitch-complex="variable" style:font-size-complex="18pt" style:font-weight-complex="bold"/>
    </style:style>
    <style:style style:name="Index_20_Heading" style:display-name="Index Heading" style:family="paragraph" style:parent-style-name="Heading" style:class="index">
      <style:paragraph-properties fo:margin-lef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Index_20_Link" style:display-name="Index Link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9T18:03:25.972333890</meta:creation-date>
    <dc:date>2026-09-09T18:46:15.828822225</dc:date>
    <meta:editing-duration>PT26M51S</meta:editing-duration>
    <meta:editing-cycles>9</meta:editing-cycles>
    <meta:generator>LibreOffice/24.2.7.2$Linux_X86_64 LibreOffice_project/420$Build-2</meta:generator>
    <dc:title>PHP Typisierung</dc:title>
    <meta:keyword/>
    <meta:print-date>2026-09-09T18:46:14.015819809</meta:print-date>
    <meta:printed-by>PDF-Dateien</meta:printed-by>
    <dc:description>SELECTION=HTML und PDF ins Menü|HTML=1|PDF=1|PARSE_IT=0|STRICT=0|IS_NEW=0|MENU_ONLY=0|MENU_NO=0|MENU_ICON=|DESCR=|HINT=Antwort von ChatGPT|LAYOUT=0|PAGE=0|</dc:description>
    <meta:document-statistic meta:table-count="1" meta:image-count="0" meta:object-count="0" meta:page-count="18" meta:paragraph-count="643" meta:word-count="2017" meta:character-count="13912" meta:non-whitespace-character-count="11906"/>
  </office:meta>
</office:document-meta>
</file>