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45000000AD3256F8B9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ontAwesome" svg:font-family="FontAwesome" style:font-pitch="variable"/>
    <style:font-face style:name="FreeMono" svg:font-family="FreeMono" style:font-family-generic="modern" style:font-pitch="fixed"/>
    <style:font-face style:name="Google Sans" svg:font-family="'Google Sans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monospace" svg:font-family="monospace"/>
  </office:font-face-decls>
  <office:automatic-styles>
    <style:style style:name="P1" style:family="paragraph" style:parent-style-name="Text_20_body">
      <style:text-properties fo:font-weight="normal" style:font-weight-asian="normal" style:font-weight-complex="normal"/>
    </style:style>
    <style:style style:name="P2" style:family="paragraph" style:parent-style-name="Text_20_body">
      <style:text-properties style:font-name="FreeMono" fo:font-weight="normal" officeooo:rsid="00013f1f" officeooo:paragraph-rsid="00013f1f" style:font-weight-asian="normal" style:font-weight-complex="normal"/>
    </style:style>
    <style:style style:name="P3" style:family="paragraph" style:parent-style-name="Text_20_body">
      <style:text-properties style:font-name="FreeMono" fo:font-weight="normal" officeooo:rsid="0006256d" officeooo:paragraph-rsid="0006256d" style:font-weight-asian="normal" style:font-weight-complex="normal"/>
    </style:style>
    <style:style style:name="P4" style:family="paragraph" style:parent-style-name="Text_20_body">
      <style:text-properties style:font-name="FreeMono"/>
    </style:style>
    <style:style style:name="P5" style:family="paragraph" style:parent-style-name="Text_20_body">
      <style:text-properties style:text-line-through-style="none" style:text-line-through-type="none" style:font-name="monospace" fo:font-size="10.5pt" style:text-underline-style="none" fo:font-weight="normal" officeooo:rsid="0006256d" officeooo:paragraph-rsid="0006256d" style:text-blinking="false" style:font-weight-asian="normal" style:font-weight-complex="normal" loext:padding="0cm" loext:border="none"/>
    </style:style>
    <style:style style:name="P6" style:family="paragraph" style:parent-style-name="Text_20_body">
      <style:text-properties style:text-line-through-style="none" style:text-line-through-type="none" style:font-name="FreeMono" fo:font-size="10.5pt" style:text-underline-style="none" fo:font-weight="normal" officeooo:rsid="0006256d" officeooo:paragraph-rsid="0006256d" style:text-blinking="false" style:font-weight-asian="normal" style:font-weight-complex="normal" loext:padding="0cm" loext:border="none"/>
    </style:style>
    <style:style style:name="P7" style:family="paragraph" style:parent-style-name="Text_20_body">
      <style:text-properties officeooo:rsid="000a7707" officeooo:paragraph-rsid="000a7707"/>
    </style:style>
    <style:style style:name="P8" style:family="paragraph" style:parent-style-name="Text_20_body">
      <style:text-properties officeooo:rsid="000f91df" officeooo:paragraph-rsid="000f91df"/>
    </style:style>
    <style:style style:name="P9" style:family="paragraph" style:parent-style-name="Text_20_body">
      <style:text-properties officeooo:rsid="000f91df" officeooo:paragraph-rsid="000fb2ab"/>
    </style:style>
    <style:style style:name="P10" style:family="paragraph" style:parent-style-name="Text_20_body">
      <style:text-properties officeooo:paragraph-rsid="000f91df"/>
    </style:style>
    <style:style style:name="P11" style:family="paragraph" style:parent-style-name="Text_20_body">
      <style:text-properties officeooo:rsid="000fb2ab" officeooo:paragraph-rsid="000fb2ab"/>
    </style:style>
    <style:style style:name="T1" style:family="text">
      <style:text-properties style:text-line-through-style="none" style:text-line-through-type="none" style:font-name="Google Sans" fo:font-size="12pt" style:text-underline-style="none" style:text-blinking="false" loext:padding="0cm" loext:border="none"/>
    </style:style>
    <style:style style:name="T2" style:family="text">
      <style:text-properties style:text-line-through-style="none" style:text-line-through-type="none" style:font-name="monospace" fo:font-size="10.5pt" style:text-underline-style="none" style:text-blinking="false" loext:padding="0cm" loext:border="none"/>
    </style:style>
    <style:style style:name="T3" style:family="text">
      <style:text-properties style:text-line-through-style="none" style:text-line-through-type="none" style:text-underline-style="none" style:text-blinking="false" loext:padding="0cm" loext:border="none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035207"/>
    </style:style>
    <style:style style:name="T6" style:family="text">
      <style:text-properties officeooo:rsid="0008bd2f"/>
    </style:style>
    <style:style style:name="T7" style:family="text">
      <style:text-properties officeooo:rsid="000a7707"/>
    </style:style>
    <style:style style:name="T8" style:family="text">
      <style:text-properties officeooo:rsid="000edac1"/>
    </style:style>
    <style:style style:name="T9" style:family="text">
      <style:text-properties officeooo:rsid="000f91df"/>
    </style:style>
    <style:style style:name="T10" style:family="text">
      <style:text-properties officeooo:rsid="000facfd"/>
    </style:style>
    <style:style style:name="T11" style:family="text">
      <style:text-properties officeooo:rsid="000fb2ab"/>
    </style:style>
    <style:style style:name="T12" style:family="text">
      <style:text-properties officeooo:rsid="000ff256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Laravel</text:h>
      <text:p text:style-name="P1">Laravel is a free, open-source <text:span text:style-name="T1">PHP</text:span> web framework</text:p>
      <text:p text:style-name="P1"/>
      <text:h text:style-name="Heading_20_2" text:outline-level="2">Install on Ubuntu 24.04</text:h>
      <text:p text:style-name="P2">sudo apt install -y pkg-config build-essential autoconf bison re2c libxml2-dev libsqlite3-dev</text:p>
      <text:p text:style-name="P2">sudo apt install apache2</text:p>
      <text:p text:style-name="P2">sudo systemctl start apache2</text:p>
      <text:p text:style-name="P2">sudo systemctl enable apache2</text:p>
      <text:p text:style-name="P2">sudo systemctl status apache2</text:p>
      <text:p text:style-name="P2">sudo apt install php php-cli php-mbstring php-xml php-bcmath php-tokenizer php-json php-curl php-zip php-mysql libapache2-mod-php</text:p>
      <text:p text:style-name="P2">sudo apt install mysql-server</text:p>
      <text:p text:style-name="P2">sudo mysql_secure_installation</text:p>
      <text:p text:style-name="P2">sudo apt install nodejs npm</text:p>
      <text:p text:style-name="P2">mkdir /var/www/l1</text:p>
      <text:p text:style-name="P2">sudo chown -R $USER:$USER /var/www/k1</text:p>
      <text:p text:style-name="P2">sudo chown -R $USER:$USER /var/www/l1</text:p>
      <text:p text:style-name="P2"><text:span text:style-name="T4">kate</text:span> /etc/apache2/sites-available/l1.conf</text:p>
      <text:p text:style-name="P2">sudo a2ensite l1.conf</text:p>
      <text:p text:style-name="P2">sudo a2enmod rewrite</text:p>
      <text:p text:style-name="P2">sudo systemctl restart apache2</text:p>
      <text:p text:style-name="P2">cd /var/www/l1/</text:p>
      <text:p text:style-name="P2">composer create-project --prefer-dist laravel/laravel .</text:p>
      <text:p text:style-name="P2"><text:span text:style-name="T4">kate</text:span> .env</text:p>
      <text:p text:style-name="P2">sudo chown -R www-data:www-data .</text:p>
      <text:p text:style-name="P2">sudo chmod -R 775 storage/</text:p>
      <text:p text:style-name="P2">sudo chmod -R 775 bootstrap/cache/</text:p>
      <text:p text:style-name="P2"><text:span text:style-name="T4">kate</text:span> /etc/hosts</text:p>
      <text:p text:style-name="P3">sudo mysql </text:p>
      <text:p text:style-name="P3"><text:span text:style-name="T2">&gt;ALTER</text:span><text:span text:style-name="T3"> </text:span><text:span text:style-name="T2">USER 'root'@'localhost'</text:span><text:span text:style-name="T3"> </text:span><text:span text:style-name="T2">IDENTIFIED WITH</text:span><text:span text:style-name="T3"> </text:span><text:span text:style-name="T2">caching_sha2_password BY</text:span><text:span text:style-name="T3"> </text:span><text:span text:style-name="T2">'mypassword';</text:span></text:p>
      <text:p text:style-name="P6">php artisan migrate</text:p>
      <text:p text:style-name="P5">--installiert die Datenbanken</text:p>
      <text:p text:style-name="P2"><text:soft-page-break/></text:p>
      <text:h text:style-name="Heading_20_3" text:outline-level="3">/etc/apache2/sites-available/l1.conf abändern</text:h>
      <text:p text:style-name="P4">&lt;VirtualHost *:80&gt;</text:p>
      <text:p text:style-name="P4"><text:s text:c="4"/>ServerAdmin webmaster@localhost</text:p>
      <text:p text:style-name="P4"><text:s text:c="4"/>ServerName l1.local</text:p>
      <text:p text:style-name="P4"><text:s text:c="4"/>DocumentRoot /var/www/l1/public</text:p>
      <text:p text:style-name="P4"><text:s text:c="4"/>&lt;Directory /var/www/l1&gt;</text:p>
      <text:p text:style-name="P4"><text:s text:c="8"/>AllowOverride All</text:p>
      <text:p text:style-name="P4"><text:s text:c="4"/>&lt;/Directory&gt;</text:p>
      <text:p text:style-name="P4"><text:s text:c="4"/>ErrorLog ${APACHE_LOG_DIR}/error.log</text:p>
      <text:p text:style-name="P4"><text:s text:c="4"/>CustomLog ${APACHE_LOG_DIR}/access.log combined</text:p>
      <text:p text:style-name="P4">&lt;/VirtualHost&gt;</text:p>
      <text:h text:style-name="Heading_20_3" text:outline-level="3">.<text:span text:style-name="T5">env ändern</text:span></text:h>
      <text:p text:style-name="P2">SESSION_DRIVER=database</text:p>
      <text:p text:style-name="P2">SESSION_LIFETIME=120</text:p>
      <text:p text:style-name="P2">SESSION_ENCRYPT=false</text:p>
      <text:p text:style-name="P2">SESSION_PATH=/</text:p>
      <text:p text:style-name="P2">SESSION_DOMAIN=null</text:p>
      <text:h text:style-name="Heading_20_3" text:outline-level="3">.<text:span text:style-name="T5">hosts ändern</text:span></text:h>
      <text:p text:style-name="Text_20_body">127.0.0.1 l1.local</text:p>
      <text:p text:style-name="Text_20_body"/>
      <text:p text:style-name="P2"/>
      <text:p text:style-name="P2"/>
      <text:p text:style-name="P2"/>
      <text:h text:style-name="Heading_20_2" text:outline-level="2">Apache2 aktivieren und <text:span text:style-name="T7">Site </text:span>starten</text:h>
      <text:p text:style-name="Text_20_body">sudo a2ensite l<text:span text:style-name="T6">1</text:span></text:p>
      <text:p text:style-name="Text_20_body">systemctl reload apache2</text:p>
      <text:p text:style-name="Text_20_body"/>
      <text:p text:style-name="P7">im Browser: <text:a xlink:type="simple" xlink:href="http://l1.local/" text:style-name="Internet_20_link" text:visited-style-name="Visited_20_Internet_20_Link">http://l1.local</text:a></text:p>
      <text:p text:style-name="P7"/>
      <text:h text:style-name="Heading_20_2" text:outline-level="2"><text:soft-page-break/>Site auf den Hosting-Server transferieren</text:h>
      <text:h text:style-name="Heading_20_3" text:outline-level="3">1. Filesystem kopieren</text:h>
      <text:p text:style-name="P10">rsync -avz /var/www/l1 <text:span text:style-name="T9">uxxxxx@access983197478.webspace-data.io:/kunden/homepages/13/xxxxx/htdocs/</text:span></text:p>
      <text:h text:style-name="Heading_20_3" text:outline-level="3">2. Datenbank dumpen und am Hosting-Server einrichten</text:h>
      <text:p text:style-name="Text_20_body">mysqldump -u root -p laravel &gt; laravel.sql</text:p>
      <text:p text:style-name="P8">rsync -avz <text:s/>laravel.sql <text:s/><text:a xlink:type="simple" xlink:href="mailto:uxxxxx@access983197478.webspace-data.io" text:style-name="Internet_20_link" text:visited-style-name="Visited_20_Internet_20_Link">uxxxxx@access983197478.webspace-data.io</text:a>:/kunden/homepages/13/xxxx/htdocs/laravel.sql</text:p>
      <text:p text:style-name="P11">login to db ...</text:p>
      <text:p text:style-name="P9">mysql -u dbu<text:span text:style-name="T10">xxx</text:span> -h db<text:span text:style-name="T10">xxx</text:span>.hosting-data.io -p dbs<text:span text:style-name="T10">xxx</text:span></text:p>
      <text:p text:style-name="P9">… <text:span text:style-name="T11">and include the sql-dump</text:span></text:p>
      <text:p text:style-name="P11">MariaDB&gt;source laravel.sql</text:p>
      <text:h text:style-name="Heading_20_3" text:outline-level="3">3. <text:span text:style-name="T12">Datenbank-Konfiguration ändern</text:span></text:h>
      <text:p text:style-name="Text_20_body">.<text:span text:style-name="T12">env anpassen</text:span></text:p>
      <text:h text:style-name="Heading_20_3" text:outline-level="3">3. Subdomäne einrichten</text:h>
      <text:p text:style-name="Text_20_body"><draw:frame draw:style-name="fr1" draw:name="Bild1" text:anchor-type="char" svg:width="7.509cm" svg:height="2.237cm" draw:z-index="0"><draw:image xlink:href="Pictures/1000000100000245000000AD3256F8B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ontAwesome" svg:font-family="FontAwesome" style:font-pitch="variable"/>
    <style:font-face style:name="FreeMono" svg:font-family="FreeMono" style:font-family-generic="modern" style:font-pitch="fixed"/>
    <style:font-face style:name="Google Sans" svg:font-family="'Google Sans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monospace" svg:font-family="monospac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6T20:02:45.837480157</meta:creation-date>
    <dc:date>2026-09-07T11:32:55.727836111</dc:date>
    <meta:editing-duration>PT55M34S</meta:editing-duration>
    <meta:editing-cycles>21</meta:editing-cycles>
    <meta:generator>LibreOffice/24.2.7.2$Linux_X86_64 LibreOffice_project/420$Build-2</meta:generator>
    <dc:title>Laravel</dc:title>
    <meta:keyword/>
    <meta:print-date>2026-09-07T11:32:53.839025845</meta:print-date>
    <meta:printed-by>PDF-Dateien</meta:printed-by>
    <dc:description>SELECTION=HTML und PDF ins Menü|HTML=1|PDF=1|PARSE_IT=0|STRICT=0|IS_NEW=0|MENU_ONLY=0|MENU_NO=0|MENU_ICON=|DESCR=|HINT=a modern, free, open-source PHP web framework|LAYOUT=0|PAGE=0|</dc:description>
    <meta:document-statistic meta:table-count="0" meta:image-count="1" meta:object-count="0" meta:page-count="3" meta:paragraph-count="66" meta:word-count="235" meta:character-count="2149" meta:non-whitespace-character-count="1943"/>
  </office:meta>
</office:document-meta>
</file>